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Luzernestraat 43, Nieuw-Vennep - Aanbrengen bedrijfslogo op gevel kantoorpand - edilon)(sedra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aanbrengen van het bedrijfslogo op de gevel van het kantoorpand</text:p>
            <text:p text:style-name="common-al">Aanvrager: edilon)(sedra B.V.</text:p>
            <text:p text:style-name="common-al">Zaaknummer: OD2026-0041431</text:p>
            <text:p text:style-name="common-al">DSO nummer: 2026062600459</text:p>
            <text:p text:style-name="common-al">Ontvangstdatum aanvraag: 29-06-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6809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9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9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OD2026-0041431</meta:user-defined>
    <meta:user-defined meta:name="DCTERMS.abstract">het aanbrengen van het bedrijfslogo op de gevel van het kantoorpand</meta:user-defined>
    <dc:language>nl</dc:language>
    <meta:user-defined meta:name="OVERHEIDop.locatietype/OVERHEIDop.gebiedsmarkering">Vlak</meta:user-defined>
    <meta:user-defined meta:name="DC.title">Aanvraag vergunning ontvangen - Luzernestraat 43, Nieuw-Vennep - Aanbrengen bedrijfslogo op gevel kantoorpand - edilon)(sedra B.V.</meta:user-defined>
    <meta:user-defined meta:name="DCTERMS.W3CDTF/DCTERMS.available">2026-07-31</meta:user-defined>
    <meta:user-defined meta:name="DCTERMS.W3CDTF/OVERHEIDop.jaargang">2026</meta:user-defined>
    <meta:user-defined meta:name="OVERHEIDop.publicationIssue">368090</meta:user-defined>
    <meta:user-defined meta:name="OVERHEIDop.GmbID/DC.identifier">gmb-2026-368090</meta:user-defined>
    <meta:user-defined meta:name="OVERHEIDop.versieInformatie"/>
  </office:meta>
</office:document-meta>
</file>