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2-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2-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1-2-3-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2-3-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1-2-3-17">
      <text:list-level-style-number style:num-format="" style:num-prefix="q." text:level="1" text:start-value="17">
        <style:list-level-properties text:min-label-width="10mm"/>
      </text:list-level-style-number>
      <text:list-level-style-number style:num-format="" style:num-prefix="q." text:level="2">
        <style:list-level-properties text:min-label-width="10mm" text:space-before="10mm"/>
      </text:list-level-style-number>
    </text:list-style>
    <text:list-style style:name="id1-3-2-2-1-2-3-18">
      <text:list-level-style-number style:num-format="" style:num-prefix="r." text:level="1" text:start-value="18">
        <style:list-level-properties text:min-label-width="10mm"/>
      </text:list-level-style-number>
      <text:list-level-style-number style:num-format="" style:num-prefix="r." text:level="2">
        <style:list-level-properties text:min-label-width="10mm" text:space-before="10mm"/>
      </text:list-level-style-number>
    </text:list-style>
    <text:list-style style:name="id1-3-2-2-1-2-3-19">
      <text:list-level-style-number style:num-format="" style:num-prefix="s." text:level="1" text:start-value="19">
        <style:list-level-properties text:min-label-width="10mm"/>
      </text:list-level-style-number>
      <text:list-level-style-number style:num-format="" style:num-prefix="s." text:level="2">
        <style:list-level-properties text:min-label-width="10mm" text:space-before="10mm"/>
      </text:list-level-style-number>
    </text:list-style>
    <text:list-style style:name="id1-3-2-2-1-2-3-20">
      <text:list-level-style-number style:num-format="" style:num-prefix="t." text:level="1" text:start-value="20">
        <style:list-level-properties text:min-label-width="10mm"/>
      </text:list-level-style-number>
      <text:list-level-style-number style:num-format="" style:num-prefix="t." text:level="2">
        <style:list-level-properties text:min-label-width="10mm" text:space-before="10mm"/>
      </text:list-level-style-number>
    </text:list-style>
    <text:list-style style:name="id1-3-2-2-1-2-3-21">
      <text:list-level-style-number style:num-format="" style:num-prefix="u." text:level="1" text:start-value="21">
        <style:list-level-properties text:min-label-width="10mm"/>
      </text:list-level-style-number>
      <text:list-level-style-number style:num-format="" style:num-prefix="u." text:level="2">
        <style:list-level-properties text:min-label-width="10mm" text:space-before="10mm"/>
      </text:list-level-style-number>
    </text:list-style>
    <text:list-style style:name="id1-3-2-2-1-2-3-22">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1-2-3-23">
      <text:list-level-style-number style:num-format="" style:num-prefix="w." text:level="1" text:start-value="23">
        <style:list-level-properties text:min-label-width="10mm"/>
      </text:list-level-style-number>
      <text:list-level-style-number style:num-format="" style:num-prefix="w." text:level="2">
        <style:list-level-properties text:min-label-width="10mm" text:space-before="10mm"/>
      </text:list-level-style-number>
    </text:list-style>
    <text:list-style style:name="id1-3-2-2-1-2-3-24">
      <text:list-level-style-number style:num-format="" style:num-prefix="x." text:level="1" text:start-value="24">
        <style:list-level-properties text:min-label-width="10mm"/>
      </text:list-level-style-number>
      <text:list-level-style-number style:num-format="" style:num-prefix="x." text:level="2">
        <style:list-level-properties text:min-label-width="10mm" text:space-before="10mm"/>
      </text:list-level-style-number>
    </text:list-style>
    <text:list-style style:name="id1-3-2-2-1-2-3-25">
      <text:list-level-style-number style:num-format="" style:num-prefix="y." text:level="1" text:start-value="25">
        <style:list-level-properties text:min-label-width="10mm"/>
      </text:list-level-style-number>
      <text:list-level-style-number style:num-format="" style:num-prefix="y." text:level="2">
        <style:list-level-properties text:min-label-width="10mm" text:space-before="10mm"/>
      </text:list-level-style-number>
    </text:list-style>
    <text:list-style style:name="id1-3-2-2-1-2-3-26">
      <text:list-level-style-number style:num-format="" style:num-prefix="z." text:level="1" text:start-value="26">
        <style:list-level-properties text:min-label-width="10mm"/>
      </text:list-level-style-number>
      <text:list-level-style-number style:num-format="" style:num-prefix="z." text:level="2">
        <style:list-level-properties text:min-label-width="10mm" text:space-before="10mm"/>
      </text:list-level-style-number>
    </text:list-style>
    <text:list-style style:name="id1-3-2-2-1-2-3-27">
      <text:list-level-style-number style:num-format="" style:num-prefix="aa." text:level="1" text:start-value="1">
        <style:list-level-properties text:min-label-width="10mm"/>
      </text:list-level-style-number>
      <text:list-level-style-number style:num-format="" style:num-prefix="aa." text:level="2">
        <style:list-level-properties text:min-label-width="10mm" text:space-before="10mm"/>
      </text:list-level-style-number>
    </text:list-style>
    <text:list-style style:name="id1-3-2-2-1-2-3-28">
      <text:list-level-style-number style:num-format="" style:num-prefix="bb." text:level="1" text:start-value="2">
        <style:list-level-properties text:min-label-width="10mm"/>
      </text:list-level-style-number>
      <text:list-level-style-number style:num-format="" style:num-prefix="bb."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7-3">
      <text:list-level-style-bullet text:bullet-char="•" text:level="1">
        <style:list-level-properties text:min-label-width="10mm"/>
      </text:list-level-style-bullet>
    </text:list-style>
    <text:list-style style:name="id1-3-2-2-2-7-3-1">
      <text:list-level-style-bullet text:bullet-char="•" text:level="1">
        <style:list-level-properties text:min-label-width="10mm"/>
      </text:list-level-style-bullet>
    </text:list-style>
    <text:list-style style:name="id1-3-2-2-2-7-3-2">
      <text:list-level-style-bullet text:bullet-char="•" text:level="1">
        <style:list-level-properties text:min-label-width="10mm"/>
      </text:list-level-style-bullet>
    </text:list-style>
    <text:list-style style:name="id1-3-2-2-2-7-3-3">
      <text:list-level-style-bullet text:bullet-char="•" text:level="1">
        <style:list-level-properties text:min-label-width="10mm"/>
      </text:list-level-style-bullet>
    </text:list-style>
    <text:list-style style:name="id1-3-2-2-2-7-3-4">
      <text:list-level-style-bullet text:bullet-char="•" text:level="1">
        <style:list-level-properties text:min-label-width="10mm"/>
      </text:list-level-style-bullet>
    </text:list-style>
    <text:list-style style:name="id1-3-2-2-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8-3">
      <text:list-level-style-bullet text:bullet-char="•" text:level="1">
        <style:list-level-properties text:min-label-width="10mm"/>
      </text:list-level-style-bullet>
    </text:list-style>
    <text:list-style style:name="id1-3-2-2-2-8-3-1">
      <text:list-level-style-bullet text:bullet-char="•" text:level="1">
        <style:list-level-properties text:min-label-width="10mm"/>
      </text:list-level-style-bullet>
    </text:list-style>
    <text:list-style style:name="id1-3-2-2-2-8-3-2">
      <text:list-level-style-bullet text:bullet-char="•" text:level="1">
        <style:list-level-properties text:min-label-width="10mm"/>
      </text:list-level-style-bullet>
    </text:list-style>
    <text:list-style style:name="id1-3-2-2-2-8-3-3">
      <text:list-level-style-bullet text:bullet-char="•" text:level="1">
        <style:list-level-properties text:min-label-width="10mm"/>
      </text:list-level-style-bullet>
    </text:list-style>
    <text:list-style style:name="id1-3-2-2-2-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3-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3-1-4">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9-3-3-1-4-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9-3-3-1-4-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9-3-3-1-4-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9-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0-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0-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0-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0-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0-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0-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2-9-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9-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9-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9-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9-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9-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9-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2-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2-12">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5-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5-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5-9-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9-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9-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9-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9-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5-9-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5-9-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5-9-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5-9-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5-9-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5-9-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5-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5-10-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10-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10-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6-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6-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6-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7-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7-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8-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8-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8-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8-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8-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8-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9-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9-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9-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9-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9-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9-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9-5-3-4-4">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9-5-3-4-4-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9-5-3-4-4-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9-5-3-4-4-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9-5-3-5">
      <text:list-level-style-bullet style:num-suffix="" text:bullet-char="​" text:level="1">
        <style:list-level-properties text:min-label-width="10mm"/>
      </text:list-level-style-bullet>
    </text:list-style>
    <text:list-style style:name="id1-3-2-2-1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9-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9-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9-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9-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9-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9-10-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10-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10-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leidsregel bekostiging leerlingenververvoer gemeente Beesel 2026 </text:p>
      <text:section text:name="regeling_id1-3-2" text:style-name="regeling">
        <text:section text:name="aanhef_id1-3-2-1" text:style-name="aanhef">
          <text:section text:name="preambule_id1-3-2-1-1" text:style-name="preambule">
            <text:p text:style-name="al">Het college van burgemeester en wethouders van de gemeente Beesel;</text:p>
            <text:p text:style-name="al"/>
            <text:list text:style-name="id1-3-2-1-1-3">
              <text:list-item text:style-override="id1-3-2-1-1-3-1">
                <text:number>-</text:number>
                <text:p text:style-name="al">gelet op het bepaalde in:</text:p>
              </text:list-item>
              <text:list-item text:style-override="id1-3-2-1-1-3-2">
                <text:number>-</text:number>
                <text:p text:style-name="al">artikel 4:81 van de Algemene wet bestuursrecht</text:p>
              </text:list-item>
              <text:list-item text:style-override="id1-3-2-1-1-3-3">
                <text:number>-</text:number>
                <text:p text:style-name="al">de Verordening bekostiging leerlingenvervoer gemeente Beesel 2021 </text:p>
              </text:list-item>
            </text:list>
            <text:p text:style-name="al">
            <text:span text:style-name="nadrukvet">overwegende dat:</text:span>
          </text:p>
            <text:list text:style-name="id1-3-2-1-1-5">
              <text:list-item text:style-override="id1-3-2-1-1-5-1">
                <text:number>•</text:number>
                <text:p text:style-name="al">In de Verordening bekostiging leerlingenvervoer gemeente Beesel 2021 de regels staan voor bekostiging van vervoersvoorzieningen voor leerlingen naar de scholen;</text:p>
              </text:list-item>
              <text:list-item text:style-override="id1-3-2-1-1-5-2">
                <text:number>•</text:number>
                <text:p text:style-name="al">Die regels ruimte geven voor interpretatie in de uitvoering en hiervoor een beleidsregeling is vastgesteld</text:p>
              </text:list-item>
              <text:list-item text:style-override="id1-3-2-1-1-5-3">
                <text:number>•</text:number>
                <text:p text:style-name="al">Het college deze regeling wil actualiseren.</text:p>
              </text:list-item>
            </text:list>
            <text:p text:style-name="al">
            <text:span text:style-name="nadrukvet">besluit </text:span>
          </text:p>
            <text:p text:style-name="al"/>
            <text:list text:style-name="id1-3-2-1-1-8">
              <text:list-item text:style-override="id1-3-2-1-1-8-1">
                <text:number>1.</text:number>
                <text:p text:style-name="al">Vast te stellen de beleidsregel: <text:span text:style-name="nadrukcur">Beleidsregel bekostiging leerlingenververvoer gemeente Beesel 2026</text:span></text:p>
              </text:list-item>
              <text:list-item text:style-override="id1-3-2-1-1-8-2">
                <text:number>2.</text:number>
                <text:p text:style-name="al">Intrekken de beleidsregel: Beleidsregel bekostiging leerlingenvervoer gemeente Beesel 2024, vastgesteld op 1 oktober 2024</text:p>
              </text:list-item>
            </text:list>
            <text:p text:style-name="al">
            <text:span text:style-name="nadrukvet">Inleiding</text:span>
          </text:p>
            <text:p text:style-name="al">De beleidsregels in dit document geven aan hoe de bevoegdheden van het college binnen de regels van de Verordening bekostiging leerlingenvervoer gemeente Beesel worden uitgevoerd. Het zijn zowel handvatten voor de uitvoering als leidraad voor de eenduidige motivering van besluiten. Hierbij zijn de uitgangspunten:</text:p>
            <text:list text:style-name="id1-3-2-1-1-11">
              <text:list-item text:style-override="id1-3-2-1-1-11-1">
                <text:number>•</text:number>
                <text:p text:style-name="al">Ouders zijn verantwoordelijk voor het schoolbezoek van hun kind(eren);</text:p>
              </text:list-item>
              <text:list-item text:style-override="id1-3-2-1-1-11-2">
                <text:number>•</text:number>
                <text:p text:style-name="al">De zelfstandigheid en mogelijkheden van de leerling en ouders worden benut en gestimuleerd;</text:p>
              </text:list-item>
              <text:list-item text:style-override="id1-3-2-1-1-11-3">
                <text:number>•</text:number>
                <text:p text:style-name="al">De taak van de gemeente betreft uitsluitend een wettelijke zorgplicht om, onder bepaalde voorwaarden, een passende regeling te bieden waarmee aanspraak kan worden gemaakt op een voorziening voor leerlingenvervoer. In beginsel is de gemeente alleen verantwoordelijk voor de bekostiging van het leerlingenvervoer. Onder specifieke omstandigheden draagt de gemeente echter ook zorg voor het regelen van een vervoersvoorziening.</text:p>
              </text:list-item>
              <text:list-item text:style-override="id1-3-2-1-1-11-4">
                <text:number>•</text:number>
                <text:p text:style-name="al">Het college bepaalt het recht op een voorziening leerlingenvervoer, ouders ontvangen hiervoor een besluit.</text:p>
              </text:list-item>
              <text:list-item text:style-override="id1-3-2-1-1-11-5">
                <text:number>•</text:number>
                <text:p text:style-name="al">Waar mogelijk wordt het zelfstandig reizen per fiets of met het openbaar vervoer gestimuleerd, omdat dit de autonomie en het welbevinden van de leerling vergroot; het college of een onafhankelijke medische adviseur beoordeelt in hoeverre de leerling hiertoe in staat is—al dan niet met begeleiding—en kijkt daarbij tevens naar mogelijkheden om de zelfredzaamheid verder te ontwikkelen, met als uiteindelijk doel dat de leerling zo zelfstandig mogelijk naar school reist. Er wordt vanuit gegaan dat iedere ouder een eigen inzet kan leveren bij het vervoer van en naar school. Daarbij wordt ten minste uitgegaan van een verplichte minimale eigen inzet van 2 momenten per week. </text:p>
              </text:list-item>
            </text:list>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en</text:p>
            <text:list text:style-name="id1-3-2-2-1-2">
              <text:list-item text:style-override="id1-3-2-2-1-2">
                <text:number>1.</text:number>
                <text:p text:style-name="al">In deze beleidsregel wordt verstaan onder:</text:p>
                <text:list text:style-name="id1-3-2-2-1-2-3">
                  <text:list-item text:style-override="id1-3-2-2-1-2-3-1">
                    <text:number>a.</text:number>
                    <text:p text:style-name="al">
                  <text:span text:style-name="nadrukvet">Aanvrager</text:span>: Ouder(s), verzorger(s) of voogd(en) van de leerling welke in aanmerking wenst te komen voor bekostiging leerlingenvervoer;</text:p>
                  </text:list-item>
                  <text:list-item text:style-override="id1-3-2-2-1-2-3-2">
                    <text:number>b.</text:number>
                    <text:p text:style-name="al">
                  <text:span text:style-name="nadrukvet">BO</text:span>: Basisonderwijs</text:p>
                  </text:list-item>
                  <text:list-item text:style-override="id1-3-2-2-1-2-3-3">
                    <text:number>c.</text:number>
                    <text:p text:style-name="al">
                  <text:span text:style-name="nadrukvet">BSO</text:span>: Buitenschoolse opvang: Voorziening die bestemd is voor schoolgaande kinderen en die geopend is voor en/of na schooltijd en eventueel tussen de middag. Vaak ook tijdens de schoolvakanties.</text:p>
                  </text:list-item>
                  <text:list-item text:style-override="id1-3-2-2-1-2-3-4">
                    <text:number>d.</text:number>
                    <text:p text:style-name="al">
                  <text:span text:style-name="nadrukvet">College</text:span>: Het college van burgemeester en wethouders van de gemeente Beesel.</text:p>
                  </text:list-item>
                  <text:list-item text:style-override="id1-3-2-2-1-2-3-5">
                    <text:number>e.</text:number>
                    <text:p text:style-name="al">
                  <text:span text:style-name="nadrukvet">Dichtstbijzijnde</text:span>: de kortste, voor de leerling voldoende begaanbare en veilige weg.</text:p>
                  </text:list-item>
                  <text:list-item text:style-override="id1-3-2-2-1-2-3-6">
                    <text:number>f.</text:number>
                    <text:p text:style-name="al">
                  <text:span text:style-name="nadrukvet">Dichtstbijzijnde toegankelijke school</text:span>: de school die ofwel in afstand de dichtstbijzijnde toegankelijke school is, of – wanneer het speciaal basisonderwijs betreft – de dichtstbijzijnde toegankelijke school binnen het samenwerkingsverband Noord-Limburg.</text:p>
                  </text:list-item>
                  <text:list-item text:style-override="id1-3-2-2-1-2-3-7">
                    <text:number>g.</text:number>
                    <text:p text:style-name="al">
                  <text:span text:style-name="nadrukvet">Draagkrachtafhankelijke bijdrage</text:span>: eigen bijdrage van de ouders van een leerling die een school voor basisonderwijs of een speciale school voor basisonderwijs bezoekt. Ouders zijn verantwoordelijk voor een bepaald deel van de (werkelijk gemaakte) kosten van het vervoer, hiermee wordt de zogenaamde drempel bedoeld. De eerste 6km dienen zelf bekostigd te worden op basis van de kosten van het openbaar vervoer voor zover deze kosten boven het inkomen gaan.</text:p>
                  </text:list-item>
                  <text:list-item text:style-override="id1-3-2-2-1-2-3-8">
                    <text:number>h.</text:number>
                    <text:p text:style-name="al">
                  <text:span text:style-name="nadrukvet">Drempelbedrag</text:span>: Dit bedrag is bedoeld voor de kosten van het vervoer wanneer de afstand tot de dichtstbijzijnde toegankelijke school meer is dan twintig kilometer. Deze bijdrage kan alleen worden gevraagd wanneer het een school voor basisonderwijs betreft. De bijdrage is afhankelijk van de financiële draagkracht van de ouders. </text:p>
                  </text:list-item>
                  <text:list-item text:style-override="id1-3-2-2-1-2-3-9">
                    <text:number>i.</text:number>
                    <text:p text:style-name="al">
                  <text:span text:style-name="nadrukvet">Feitelijk verblijf</text:span>: De plaats waar iemand daadwerkelijk verblijft, ongeacht waar diegene officieel staat ingeschreven.</text:p>
                  </text:list-item>
                  <text:list-item text:style-override="id1-3-2-2-1-2-3-10">
                    <text:number>j.</text:number>
                    <text:p text:style-name="al">
                  <text:span text:style-name="nadrukvet">Gastouder</text:span>: Iemand die tegen betaling kinderen opvangt bij de gastouder thuis. Deze persoon moet geregistreerd staan in het Landelijk Register Kinderopvang. </text:p>
                  </text:list-item>
                  <text:list-item text:style-override="id1-3-2-2-1-2-3-11">
                    <text:number>k.</text:number>
                    <text:p text:style-name="al">
                  <text:span text:style-name="nadrukvet">Loosmelding</text:span>: Een bericht van de vervoerder aan het college met de mededeling dat een leerling niet is meegereisd zonder afmelding. Eén loosmelding betreft één enkele rit. </text:p>
                  </text:list-item>
                  <text:list-item text:style-override="id1-3-2-2-1-2-3-12">
                    <text:number>l.</text:number>
                    <text:p text:style-name="al">
                  <text:span text:style-name="nadrukvet">Ouders</text:span>: Ouder(s), voogden of verzorgers van de leerling, waaronder pleegouders en groepsleiders in een gezinsvervangend tehuis, groepsopvoeders in een internaat en verder alle meerderjarige handelingsbevoegde personen die op hetzelfde adres verblijven als de leerling.</text:p>
                  </text:list-item>
                  <text:list-item text:style-override="id1-3-2-2-1-2-3-13">
                    <text:number>m.</text:number>
                    <text:p text:style-name="al">
                  <text:span text:style-name="nadrukvet">PO</text:span>: Praktijk Onderwijs</text:p>
                  </text:list-item>
                  <text:list-item text:style-override="id1-3-2-2-1-2-3-14">
                    <text:number>n.</text:number>
                    <text:p text:style-name="al">
                  <text:span text:style-name="nadrukvet">Proefplaatsing</text:span>: Een tijdelijke plaatsing van een leerling op een school voor (voortgezet) speciaal (basis) onderwijs, met als doel te onderzoeken of deze school passend en geschikt is voor de leerling, gelet op diens onderwijs- en ondersteuningsbehoeften. </text:p>
                  </text:list-item>
                  <text:list-item text:style-override="id1-3-2-2-1-2-3-15">
                    <text:number>o.</text:number>
                    <text:p text:style-name="al">
                  <text:span text:style-name="nadrukvet">Reiskoffer</text:span>: Reis-ondersteunende producten om zelfstandig te leren reizen. </text:p>
                  </text:list-item>
                  <text:list-item text:style-override="id1-3-2-2-1-2-3-16">
                    <text:number>p.</text:number>
                    <text:p text:style-name="al">
                  <text:span text:style-name="nadrukvet">SO</text:span>: Speciaal Onderwijs</text:p>
                  </text:list-item>
                  <text:list-item text:style-override="id1-3-2-2-1-2-3-17">
                    <text:number>q.</text:number>
                    <text:p text:style-name="al">
                  <text:span text:style-name="nadrukvet">S(B)O</text:span>: Speciaal (Basis) Onderwijs</text:p>
                  </text:list-item>
                  <text:list-item text:style-override="id1-3-2-2-1-2-3-18">
                    <text:number>r.</text:number>
                    <text:p text:style-name="al">
                  <text:span text:style-name="nadrukvet">Schoolvervoer</text:span>: Vervoer van thuis naar school en andersom.</text:p>
                  </text:list-item>
                  <text:list-item text:style-override="id1-3-2-2-1-2-3-19">
                    <text:number>s.</text:number>
                    <text:p text:style-name="al">
                  <text:span text:style-name="nadrukvet">Structureel</text:span>: Een periode van minimaal 3 maanden;</text:p>
                  </text:list-item>
                  <text:list-item text:style-override="id1-3-2-2-1-2-3-20">
                    <text:number>t.</text:number>
                    <text:p text:style-name="al">
                  <text:span text:style-name="nadrukvet">Toegankelijk</text:span>: De school van de gevraagde richting en onderwijssoort die, gelet op de mogelijkheden en beperkingen van de leerling, feitelijk bereikbaar en bruikbaar is.</text:p>
                  </text:list-item>
                  <text:list-item text:style-override="id1-3-2-2-1-2-3-21">
                    <text:number>u.</text:number>
                    <text:p text:style-name="al">“<text:span text:style-name="nadrukvet">Thuis</text:span>”: In het kader van leerlingenvervoer is “thuis” de plaats waar de leerling structureel en feitelijk verblijft.</text:p>
                  </text:list-item>
                  <text:list-item text:style-override="id1-3-2-2-1-2-3-22">
                    <text:number>v.</text:number>
                    <text:p text:style-name="al">
                  <text:span text:style-name="nadrukvet">TLV</text:span>: Toelaatbaarheidsverklaring: Document dat aangeeft dat een leerling recht geeft op speciaal onderwijs en de bijbehorende ondersteuning</text:p>
                  </text:list-item>
                  <text:list-item text:style-override="id1-3-2-2-1-2-3-23">
                    <text:number>w.</text:number>
                    <text:p text:style-name="al">
                  <text:span text:style-name="nadrukvet">Verordening</text:span>: Verordening bekostiging leerlingenvervoer gemeente Beesel 2021;</text:p>
                  </text:list-item>
                  <text:list-item text:style-override="id1-3-2-2-1-2-3-24">
                    <text:number>x.</text:number>
                    <text:p text:style-name="al">
                  <text:span text:style-name="nadrukvet">V(S)O</text:span>: Voorgezet (Speciaal) Onderwijs;</text:p>
                  </text:list-item>
                  <text:list-item text:style-override="id1-3-2-2-1-2-3-25">
                    <text:number>y.</text:number>
                    <text:p text:style-name="al">
                  <text:span text:style-name="nadrukvet">WEC</text:span>: Wet op de expertisecentra; </text:p>
                  </text:list-item>
                  <text:list-item text:style-override="id1-3-2-2-1-2-3-26">
                    <text:number>z.</text:number>
                    <text:p text:style-name="al">
                  <text:span text:style-name="nadrukvet">Woning</text:span>: De woning waar de leerling structureel en feitelijk verblijft;</text:p>
                  </text:list-item>
                  <text:list-item text:style-override="id1-3-2-2-1-2-3-27">
                    <text:number>aa.</text:number>
                    <text:p text:style-name="al">
                  <text:span text:style-name="nadrukvet">WPO</text:span>: Wet op het primair onderwijs.</text:p>
                  </text:list-item>
                  <text:list-item text:style-override="id1-3-2-2-1-2-3-28">
                    <text:number>bb.</text:number>
                    <text:p text:style-name="al">
                  <text:span text:style-name="nadrukvet">WVO</text:span>: Wet op het voortgezet onderwijs.</text:p>
                  </text:list-item>
                </text:list>
              </text:list-item>
              <text:list-item text:style-override="id1-3-2-2-1-3">
                <text:number>2.</text:number>
                <text:p text:style-name="al">Alle andere begrippen die in deze beleidsregels worden gebruikt en die niet nader worden omschreven, hebben dezelfde betekenis als in de WPO, de WVO, de WEC, de Algemene wet bestuursrecht en de Verordening.</text:p>
              </text:list-item>
            </text:list>
          </text:section>
          <text:section text:name="artikel_id1-3-2-2-2" text:style-name="artikel">
            <text:p text:style-name="artikel_kop_titel"><text:span text:style-name="artikel_kop_label">Artikel</text:span> <text:span text:style-name="artikel_kop_nr">2.</text:span> Algemene bepalingen en wijzigingen leerlingenvervoer</text:p>
            <text:list text:style-name="id1-3-2-2-2-2">
              <text:list-item text:style-override="id1-3-2-2-2-2">
                <text:number>1.</text:number>
                <text:p text:style-name="al">Een aanvraag voor het bekostigen van het leerlingenvervoer kan worden toegekend voor de duur van de schoolperiode tot en met groep 8, dan wel tot het jaar van verwachte uitstroom. De toekenning geldt voor een maximale periode van vier jaar. Na afloop van deze periode moet een nieuwe aanvraag worden ingediend.</text:p>
              </text:list-item>
              <text:list-item text:style-override="id1-3-2-2-2-3">
                <text:number>2.</text:number>
                <text:p text:style-name="al">Een aanvraag, vergoeding of wijziging wordt niet met terugwerkende kracht toegekend.</text:p>
              </text:list-item>
              <text:list-item text:style-override="id1-3-2-2-2-4">
                <text:number>3.</text:number>
                <text:p text:style-name="al">Het college is bevoegd ambtshalve een besluit te nemen indien dit noodzakelijk wordt geacht en in het belang van de leerling is.</text:p>
              </text:list-item>
              <text:list-item text:style-override="id1-3-2-2-2-5">
                <text:number>4.</text:number>
                <text:p text:style-name="al">Het college kan een onafhankelijk deskundige inschakelen wanneer specifieke deskundigheid noodzakelijk wordt geacht. De deskundige brengt advies uit over de individuele situatie van de leerling en diens netwerk. Ouders en leerling verlenen medewerking aan het onderzoek dat door de deskundige wordt uitgevoerd.</text:p>
              </text:list-item>
              <text:list-item text:style-override="id1-3-2-2-2-6">
                <text:number>5.</text:number>
                <text:p text:style-name="al">Ouders melden wijzigingen die van directe invloed zijn op de verstrekte voorziening leerlingenvervoer zo spoedig mogelijk aan het college.</text:p>
              </text:list-item>
              <text:list-item text:style-override="id1-3-2-2-2-7">
                <text:number>6.</text:number>
                <text:p text:style-name="al">Wijzigingen waarvoor een nieuwe aanvraag vereist is:</text:p>
                <text:list text:style-name="id1-3-2-2-2-7-3">
                  <text:list-item text:style-override="id1-3-2-2-2-7-3-1">
                    <text:number>•</text:number>
                    <text:p text:style-name="al">Wijziging van het woonadres van de leerling;</text:p>
                  </text:list-item>
                  <text:list-item text:style-override="id1-3-2-2-2-7-3-2">
                    <text:number>•</text:number>
                    <text:p text:style-name="al">Verandering van school;</text:p>
                  </text:list-item>
                  <text:list-item text:style-override="id1-3-2-2-2-7-3-3">
                    <text:number>•</text:number>
                    <text:p text:style-name="al">Wijziging in de gezinssituatie die invloed heeft op het kunnen begeleiden van de leerling;</text:p>
                  </text:list-item>
                  <text:list-item text:style-override="id1-3-2-2-2-7-3-4">
                    <text:number>•</text:number>
                    <text:p text:style-name="al">Wijziging van het adres van de school;</text:p>
                  </text:list-item>
                </text:list>
              </text:list-item>
              <text:list-item text:style-override="id1-3-2-2-2-8">
                <text:number>7.</text:number>
                <text:p text:style-name="al">De volgende wijzigingen kunnen worden doorgegeven via een wijzigingsformulier:</text:p>
                <text:list text:style-name="id1-3-2-2-2-8-3">
                  <text:list-item text:style-override="id1-3-2-2-2-8-3-1">
                    <text:number>•</text:number>
                    <text:p text:style-name="al">Wijziging in het inkomen van ouders;</text:p>
                  </text:list-item>
                  <text:list-item text:style-override="id1-3-2-2-2-8-3-2">
                    <text:number>•</text:number>
                    <text:p text:style-name="al">Wijziging in de mogelijkheden van de leerling;</text:p>
                  </text:list-item>
                  <text:list-item text:style-override="id1-3-2-2-2-8-3-3">
                    <text:number>•</text:number>
                    <text:p text:style-name="al">Wijziging in de eigen inzet zoals bedoeld in artikel 13 (wederkerigheid).</text:p>
                  </text:list-item>
                </text:list>
              </text:list-item>
              <text:list-item text:style-override="id1-3-2-2-2-9">
                <text:number>8.</text:number>
                <text:p text:style-name="al">Voor een aanvraag voor leerlingenvervoer tijdens een proefplaatsing gelden dezelfde voorwaarden als voor een reguliere aanvraag voor leerlingenvervoer. De duur van de proefperiode speelt hierbij geen rol. </text:p>
              </text:list-item>
            </text:list>
          </text:section>
          <text:section text:name="artikel_id1-3-2-2-3" text:style-name="artikel">
            <text:p text:style-name="artikel_kop_titel"><text:span text:style-name="artikel_kop_label">Artikel</text:span> <text:span text:style-name="artikel_kop_nr">3.</text:span> Afwijzingsgronden</text:p>
            <text:list text:style-name="id1-3-2-2-3-2">
              <text:list-item text:style-override="id1-3-2-2-3-2">
                <text:number>1.</text:number>
                <text:p text:style-name="al">Het college wijst de aanvraag af wanneer het geen schoolvervoer betreft. Er is in elk geval geen sprake van schoolvervoer in de volgende gevallen: </text:p>
                <text:list text:style-name="id1-3-2-2-3-2-3">
                  <text:list-item text:style-override="id1-3-2-2-3-2-3-1">
                    <text:number>a.</text:number>
                    <text:p text:style-name="al">Vervoer tijdens schoolvakanties;</text:p>
                  </text:list-item>
                  <text:list-item text:style-override="id1-3-2-2-3-2-3-2">
                    <text:number>b.</text:number>
                    <text:p text:style-name="al">Vervoer op afwijkende schooltijden, bijvoorbeeld door lesuitval, schoolreisje, sportdag, proefwerkweek, studiedag;</text:p>
                  </text:list-item>
                  <text:list-item text:style-override="id1-3-2-2-3-2-3-3">
                    <text:number>c.</text:number>
                    <text:p text:style-name="al">Vervoer voor incidentele verzoeken/wijzigingen;</text:p>
                  </text:list-item>
                  <text:list-item text:style-override="id1-3-2-2-3-2-3-4">
                    <text:number>d.</text:number>
                    <text:p text:style-name="al">Vervoer tussen schoolgebouwen onderling; </text:p>
                  </text:list-item>
                  <text:list-item text:style-override="id1-3-2-2-3-2-3-5">
                    <text:number>e.</text:number>
                    <text:p text:style-name="al">Vervoer tussen school en zwembad of gymnastieklokaal;</text:p>
                  </text:list-item>
                  <text:list-item text:style-override="id1-3-2-2-3-2-3-6">
                    <text:number>f.</text:number>
                    <text:p text:style-name="al">Vervoer voor medisch of paramedische behandelingen/therapie zoals huisarts, tandarts, revalidatiecentrum, dagbehandeling, ziekenhuis e.d.; </text:p>
                  </text:list-item>
                  <text:list-item text:style-override="id1-3-2-2-3-2-3-7">
                    <text:number>g.</text:number>
                    <text:p text:style-name="al">Vervoer naar logeerhuizen en dagcentrum; </text:p>
                  </text:list-item>
                  <text:list-item text:style-override="id1-3-2-2-3-2-3-8">
                    <text:number>h.</text:number>
                    <text:p text:style-name="al">Vervoer voor andere doeleinden dan schoolonderwijs, zoals vervoer naar huiswerkbegeleiding, remedial teaching, sportvereniging, e.d. </text:p>
                  </text:list-item>
                  <text:list-item text:style-override="id1-3-2-2-3-2-3-9">
                    <text:number>i.</text:number>
                    <text:p text:style-name="al">Vervoer naar zorginstellingen, medische kinderdagverblijven en andere instellingen waar geen onderwijs wordt geboden.</text:p>
                  </text:list-item>
                </text:list>
              </text:list-item>
              <text:list-item text:style-override="id1-3-2-2-3-3">
                <text:number>2.</text:number>
                <text:p text:style-name="al">Ouders zijn in dergelijke situaties zelf verantwoordelijk voor het vervoer van hun kind.</text:p>
              </text:list-item>
            </text:list>
          </text:section>
          <text:section text:name="artikel_id1-3-2-2-4" text:style-name="artikel">
            <text:p text:style-name="artikel_kop_titel"><text:span text:style-name="artikel_kop_label">Artikel</text:span> <text:span text:style-name="artikel_kop_nr">4.</text:span> Bekostiging</text:p>
            <text:list text:style-name="id1-3-2-2-4-2">
              <text:list-item text:style-override="id1-3-2-2-4-2">
                <text:number>1.</text:number>
                <text:p text:style-name="al">Het college bekostigt het schoolvervoer naar de dichtstbijzijnde, toegankelijke school.</text:p>
              </text:list-item>
              <text:list-item text:style-override="id1-3-2-2-4-3">
                <text:number>2.</text:number>
                <text:p text:style-name="al">Indien de dichtstbijzijnde school niet toegankelijk is voor de leerling, blijft de aanspraak op vervoer naar de verder gelegen school in beginsel bestaan ook als de wachtlijst is opgelost, tenzij ouders ervoor kiezen om de leerling op de dichtstbijzijnde toegankelijke school te plaatsen. </text:p>
              </text:list-item>
              <text:list-item text:style-override="id1-3-2-2-4-4">
                <text:number>3.</text:number>
                <text:p text:style-name="al">Wanneer de dichtstbijzijnde school niet toegankelijk is en de ouder kan dit kenbaar maken met een niet-toegankelijkheidsverklaring of er staat een specifieke school benoemd in de TLV, dan komt de leerling toch in aanmerking voor leerlingenvervoer naar een verder weggelegen school.</text:p>
              </text:list-item>
              <text:list-item text:style-override="id1-3-2-2-4-5">
                <text:number>4.</text:number>
                <text:p text:style-name="al">Indien de dichtstbijzijnde toegankelijke school niet naar wens is dan zijn ouders vrij om het kind naar de school van hun keuze te laten gaan. Aanvullende kosten voor vervoer naar de verder weggelegen school zijn voor rekening van de ouders. In de situatie waarin gekozen wordt voor een verder weggelegen school dan de dichtstbijzijnde toegankelijke school, is de voorziening in de vorm van aangepast vervoer niet mogelijk</text:p>
              </text:list-item>
            </text:list>
          </text:section>
          <text:section text:name="artikel_id1-3-2-2-5" text:style-name="artikel">
            <text:p text:style-name="artikel_kop_titel"><text:span text:style-name="artikel_kop_label">Artikel</text:span> <text:span text:style-name="artikel_kop_nr">5.</text:span> Vervoersvoorziening tijdelijke beperking of handicap</text:p>
            <text:list text:style-name="id1-3-2-2-5-2">
              <text:list-item text:style-override="id1-3-2-2-5-2">
                <text:number>1.</text:number>
                <text:p text:style-name="al">Waar in de Verordening gesproken wordt over een handicap, wordt een structurele handicap bedoelt. Het college verzorgt geen vervoer vanwege tijdelijke medische redenen, bijvoorbeeld een gebroken been. </text:p>
              </text:list-item>
              <text:list-item text:style-override="id1-3-2-2-5-3">
                <text:number>2.</text:number>
                <text:p text:style-name="al">Het college is verantwoordelijk voor vervoer van leerlingen die een blijvende lichamelijke, verstandelijke, zintuigelijke of psychische handicap hebben. Het kan echter voorkomen dat een leerling een groot gedeelte van het schooljaar niet zelfstandig school kan bereiken vanwege herstel of revalidatie. In dat geval kan een leerling, indien noodzakelijk, wel een beroep doen op het leerlingenvervoer. Hierbij gelden de volgende voorwaarden:</text:p>
                <text:list text:style-name="id1-3-2-2-5-3-3">
                  <text:list-item text:style-override="id1-3-2-2-5-3-3-1">
                    <text:number>a.</text:number>
                    <text:p text:style-name="al">Het betreft een tijdelijke beperking van drie maanden of langer. Dit moet bij de aanvraag worden onderbouwd met bewijsstukken. Het college kan een deskundige inschakelen om over de aanvraag te adviseren. </text:p>
                  </text:list-item>
                  <text:list-item text:style-override="id1-3-2-2-5-3-3-2">
                    <text:number>b.</text:number>
                    <text:p text:style-name="al">De beschikking kan alleen afgegeven worden voor de duur van het herstel of de revalidatie. Als de noodzaak voor het vervoer verdwijnt heeft de leerling geen recht meer op leerlingenvervoer.</text:p>
                  </text:list-item>
                  <text:list-item text:style-override="id1-3-2-2-5-3-3-3">
                    <text:number>c.</text:number>
                    <text:p text:style-name="al">Het college kan deze beschikking tussentijds evalueren en herzien of intrekken. </text:p>
                  </text:list-item>
                </text:list>
              </text:list-item>
            </text:list>
          </text:section>
          <text:section text:name="artikel_id1-3-2-2-6" text:style-name="artikel">
            <text:p text:style-name="artikel_kop_titel"><text:span text:style-name="artikel_kop_label">Artikel</text:span> <text:span text:style-name="artikel_kop_nr">6.</text:span> Aanvraag schoolvervoer in verband met hoogbegaafdheid</text:p>
            <text:list text:style-name="id1-3-2-2-6-2">
              <text:list-item text:style-override="id1-3-2-2-6-2">
                <text:number>1.</text:number>
                <text:p text:style-name="al">Een leerling komt alleen in aanmerking voor een vervoersvoorziening in verband met hoogbegaafdheid indien de ouders aantonen dat de leerling voltijds hoogbegaafdheidsonderwijs nodig heeft. </text:p>
              </text:list-item>
              <text:list-item text:style-override="id1-3-2-2-6-3">
                <text:number>2.</text:number>
                <text:p text:style-name="al">Bij de aanvraag dienen de volgende documenten te worden bijgevoegd:</text:p>
                <text:list text:style-name="id1-3-2-2-6-3-3">
                  <text:list-item text:style-override="id1-3-2-2-6-3-3-1">
                    <text:number>a.</text:number>
                    <text:p text:style-name="al">Documenten en verslagen van deskundigen ter onderbouwing van de noodzaak tot voltijds hoogbegaafdheidsonderwijs; </text:p>
                  </text:list-item>
                  <text:list-item text:style-override="id1-3-2-2-6-3-3-2">
                    <text:number>b.</text:number>
                    <text:p text:style-name="al">Indien sprake is van een verder weg gelegen school, dient een verklaring van de boven schoolse ondersteuningscoördinator te worden overgelegd waaruit blijkt waarom voltijds hoogbegaafdheidsonderwijs niet kan worden aangeboden op de dichtstbijzijnde toegankelijke school.</text:p>
                  </text:list-item>
                </text:list>
              </text:list-item>
            </text:list>
          </text:section>
          <text:section text:name="artikel_id1-3-2-2-7" text:style-name="artikel">
            <text:p text:style-name="artikel_kop_titel"><text:span text:style-name="artikel_kop_label">Artikel</text:span> <text:span text:style-name="artikel_kop_nr">7.</text:span> Medische zorg en behandeling</text:p>
            <text:list text:style-name="id1-3-2-2-7-2">
              <text:list-item text:style-override="id1-3-2-2-7-2">
                <text:number>1.</text:number>
                <text:p text:style-name="al">Wanneer een leerling onderwijs volgt op of in de directe nabijheid van zijn medische zorg- of behandelingslocatie, kan het in aanmerking komen voor leerlingenvervoer. Dit geldt uitsluitend indien meer dan 50% van het onderwijs op deze locatie wordt gevolgd.</text:p>
              </text:list-item>
              <text:list-item text:style-override="id1-3-2-2-7-3">
                <text:number>2.</text:number>
                <text:p text:style-name="al">De schooltijden zoals opgenomen in de schoolgids van de betreffende school zijn leidend voor het leerlingenvervoer.</text:p>
              </text:list-item>
              <text:list-item text:style-override="id1-3-2-2-7-4">
                <text:number>3.</text:number>
                <text:p text:style-name="al">Wanneer een kind voor of na schooltijd zorg of behandeling ontvangt, kan voor deze momenten geen aanspraak worden gemaakt op leerlingenvervoer.</text:p>
              </text:list-item>
            </text:list>
          </text:section>
          <text:section text:name="artikel_id1-3-2-2-8" text:style-name="artikel">
            <text:p text:style-name="artikel_kop_titel"><text:span text:style-name="artikel_kop_label">Artikel</text:span> <text:span text:style-name="artikel_kop_nr">8.</text:span> Twee adressen</text:p>
            <text:list text:style-name="id1-3-2-2-8-2">
              <text:list-item text:style-override="id1-3-2-2-8-2">
                <text:number>1.</text:number>
                <text:p text:style-name="al">Een leerling kan twee adressen hebben. Beide ouders moeten afzonderlijk, in de eigen woongemeente, een aanvraag indienen voor de dagen dat de leerling tijdens een week bij hen verblijft. </text:p>
              </text:list-item>
              <text:list-item text:style-override="id1-3-2-2-8-3">
                <text:number>2.</text:number>
                <text:p text:style-name="al">Het betreft vaste dagen in de week of per twee weken. </text:p>
              </text:list-item>
              <text:list-item text:style-override="id1-3-2-2-8-4">
                <text:number>3.</text:number>
                <text:p text:style-name="al">Indien het drempelbedrag en de draagkracht afhankelijke bijdrage van toepassing zijn, zoals bedoeld in de Verordening, dan wordt dit berekend naar verhouding tot het aantal dagen dat de leerling bij de betrokken ouder verblijft.</text:p>
              </text:list-item>
              <text:list-item text:style-override="id1-3-2-2-8-5">
                <text:number>4.</text:number>
                <text:p text:style-name="al">Er kan rekening worden gehouden met twee adressen bij de bepaling wat de dichtstbijzijnde toegankelijke school is, op voorwaarde dat de twee adressen binnen 25 km van elkaar zijn gelegen. </text:p>
              </text:list-item>
            </text:list>
          </text:section>
          <text:section text:name="artikel_id1-3-2-2-9" text:style-name="artikel">
            <text:p text:style-name="artikel_kop_titel"><text:span text:style-name="artikel_kop_label">Artikel</text:span> <text:span text:style-name="artikel_kop_nr">9.</text:span> Vervoer crisissituatie/acute noodsituatie</text:p>
            <text:list text:style-name="id1-3-2-2-9-2">
              <text:list-item text:style-override="id1-3-2-2-9-2">
                <text:number>1.</text:number>
                <text:p text:style-name="al">De hoofdregel is dat de ouders een aanvraag indienen bij de gemeente waar de leerling feitelijk verblijft.</text:p>
              </text:list-item>
              <text:list-item text:style-override="id1-3-2-2-9-3">
                <text:number>2.</text:number>
                <text:p text:style-name="al">Wanneer een leerling vanwege een crisissituatie tijdelijk of voor langere tijd wordt opgevangen in een pleeggezin, bij familie of in een opvangvoorziening in een andere gemeente, komt deze in principe niet in aanmerking voor leerlingenvervoer als de bezochte school, vanuit de verblijfsgemeente, niet als de dichtstbijzijnde school wordt beschouwd.</text:p>
                <text:list text:style-name="id1-3-2-2-9-3-3">
                  <text:list-item text:style-override="id1-3-2-2-9-3-3-1">
                    <text:number>a.</text:number>
                    <text:p text:style-name="al">Wanneer er al sprake is van inzet vanuit het leerlingenvervoer in onze gemeente dan vergoeden we de eerste drie maanden het vervoer van en naar de huidige school. </text:p>
                    <text:p text:style-name="al">Hierbij hanteren we de volgende uitgangspunten:</text:p>
                    <text:list text:style-name="id1-3-2-2-9-3-3-1-4">
                      <text:list-item text:style-override="id1-3-2-2-9-3-3-1-4-1">
                        <text:number>i.</text:number>
                        <text:p text:style-name="al">We nemen het belang van het kind als uitgangspunt. </text:p>
                      </text:list-item>
                      <text:list-item text:style-override="id1-3-2-2-9-3-3-1-4-2">
                        <text:number>ii.</text:number>
                        <text:p text:style-name="al">De betrokken professionals adviseren het college en nemen naast de zorginhoud ook de te verwachten duur van het verblijf mee in hun advies.</text:p>
                      </text:list-item>
                      <text:list-item text:style-override="id1-3-2-2-9-3-3-1-4-3">
                        <text:number>iii.</text:number>
                        <text:p text:style-name="al">De ouders van de leerling kunnen de periode van drie maanden benutten om in de nieuwe gemeente een geschikte school te vinden, aangezien het leerlingenvervoer na deze termijn wordt beëindigd</text:p>
                      </text:list-item>
                    </text:list>
                  </text:list-item>
                  <text:list-item text:style-override="id1-3-2-2-9-3-3-2">
                    <text:number>b.</text:number>
                    <text:p text:style-name="al">Wanneer er geen inzet vanuit het leerlingenvervoer is op het moment van de crisissituatie, dan dient de leerling zich te melden bij de andere gemeente voor een eventuele aanvraag voor het leerlingenvervoer.</text:p>
                  </text:list-item>
                </text:list>
              </text:list-item>
            </text:list>
          </text:section>
          <text:section text:name="artikel_id1-3-2-2-10" text:style-name="artikel">
            <text:p text:style-name="artikel_kop_titel"><text:span text:style-name="artikel_kop_label">Artikel</text:span> <text:span text:style-name="artikel_kop_nr">10.</text:span> Opstapplaats</text:p>
            <text:list text:style-name="id1-3-2-2-10-2">
              <text:list-item text:style-override="id1-3-2-2-10-2">
                <text:number>1.</text:number>
                <text:p text:style-name="al">Bij aangepast vervoer haalt de vervoerder de leerling op bij een aangewezen opstapplaats en worden zij hier ook in de middag afgezet.</text:p>
              </text:list-item>
              <text:list-item text:style-override="id1-3-2-2-10-3">
                <text:number>2.</text:number>
                <text:p text:style-name="al">De opstapplaats mag maximaal 1200 meter van de woning liggen.</text:p>
              </text:list-item>
              <text:list-item text:style-override="id1-3-2-2-10-4">
                <text:number>3.</text:number>
                <text:p text:style-name="al">Ouders zijn verantwoordelijk voor de begeleiding van en naar de opstapplaats en dienen toezicht te houden op het in- en uitstappen van de leerling. Deze verantwoordelijkheden kunnen de ouders niet op- of overdragen aan het college. </text:p>
              </text:list-item>
              <text:list-item text:style-override="id1-3-2-2-10-5">
                <text:number>4.</text:number>
                <text:p text:style-name="al">Wanneer ouders de begeleiding naar de opstapplaats niet zelf kunnen bieden, gaan ze zelf op zoek naar andere passende oplossingen waaronder gebruikelijke hulp van gezinsleden, hulp van andere personen uit het sociaal netwerk of voorliggende andere voorzieningen.</text:p>
              </text:list-item>
              <text:list-item text:style-override="id1-3-2-2-10-6">
                <text:number>5.</text:number>
                <text:p text:style-name="al">Het college kan alleen afwijken van het gebruik van een opstapplaats bij hoge uitzondering, de vervoerder haalt en brengt de leerling dan vanuit de eigen woning. </text:p>
              </text:list-item>
              <text:list-item text:style-override="id1-3-2-2-10-7">
                <text:number>6.</text:number>
                <text:p text:style-name="al">Er is sprake van een hoge uitzondering wanneer:</text:p>
                <text:list text:style-name="id1-3-2-2-10-7-3">
                  <text:list-item text:style-override="id1-3-2-2-10-7-3-1">
                    <text:number>a.</text:number>
                    <text:p text:style-name="al">Een leerling volledig rolstoelafhankelijk is.</text:p>
                  </text:list-item>
                  <text:list-item text:style-override="id1-3-2-2-10-7-3-2">
                    <text:number>b.</text:number>
                    <text:p text:style-name="al">Ouders aantonen dat ouders en/of de leerling door fysieke beperkingen of (over)belasting belemmeringen ervaren bij het gebruik van de opstapplaats, en er geen andere oplossingen zijn om deze beperkingen weg te nemen en het gezin hierdoor ernstig en meer dan anderen in een vergelijkbare situatie, wordt benadeeld. De consulent kan daarbij besluiten nader onderzoek te doen, bijvoorbeeld door informatie op te vragen bij betrokken hulpverleners of door onafhankelijk medisch advies aan te vragen.</text:p>
                  </text:list-item>
                </text:list>
              </text:list-item>
              <text:list-item text:style-override="id1-3-2-2-10-8">
                <text:number>7.</text:number>
                <text:p text:style-name="al">Het college wijkt niet af van het gebruik van een opstapplaats in de volgende gevallen:</text:p>
                <text:list text:style-name="id1-3-2-2-10-8-3">
                  <text:list-item text:style-override="id1-3-2-2-10-8-3-1">
                    <text:number>a.</text:number>
                    <text:p text:style-name="al">Het hebben van meerdere (schoolgaande) kinderen.</text:p>
                  </text:list-item>
                  <text:list-item text:style-override="id1-3-2-2-10-8-3-2">
                    <text:number>b.</text:number>
                    <text:p text:style-name="al">Het hebben van (vrijwilligers)werk. </text:p>
                  </text:list-item>
                  <text:list-item text:style-override="id1-3-2-2-10-8-3-3">
                    <text:number>c.</text:number>
                    <text:p text:style-name="al">Wanneer het een eenoudergezin betreft. </text:p>
                  </text:list-item>
                  <text:list-item text:style-override="id1-3-2-2-10-8-3-4">
                    <text:number>d.</text:number>
                    <text:p text:style-name="al">Wanneer het een combinatie van bovenstaande betreft.</text:p>
                  </text:list-item>
                </text:list>
              </text:list-item>
              <text:list-item text:style-override="id1-3-2-2-10-9">
                <text:number>8.</text:number>
                <text:p text:style-name="al">De locatie van een opstapplaats wordt bepaald door de vervoerder en wordt vóór het begin van het nieuwe schooljaar gecommuniceerd door vervoerder aan de ouders van de leerling. </text:p>
              </text:list-item>
              <text:list-item text:style-override="id1-3-2-2-10-10">
                <text:number>9.</text:number>
                <text:p text:style-name="al">Wanneer er structureel gebruik wordt gemaakt van een ander adres, niet zijnde een verblijfsadres, kan worden gekozen voor een andere bestaande opstapplaats op de route.</text:p>
              </text:list-item>
              <text:list-item text:style-override="id1-3-2-2-10-11">
                <text:number>10.</text:number>
                <text:p text:style-name="al">De locatie van een opstapplaats kan gedurende het schooljaar worden gewijzigd door de vervoerder.</text:p>
              </text:list-item>
            </text:list>
          </text:section>
          <text:section text:name="artikel_id1-3-2-2-11" text:style-name="artikel">
            <text:p text:style-name="artikel_kop_titel"><text:span text:style-name="artikel_kop_label">Artikel</text:span> <text:span text:style-name="artikel_kop_nr">11.</text:span> Extra opstapplaats</text:p>
            <text:list text:style-name="id1-3-2-2-11-2">
              <text:list-item text:style-override="id1-3-2-2-11-2">
                <text:number>1.</text:number>
                <text:p text:style-name="al">Om ouders tegemoet te komen, kunnen ouders één extra opstapplaats aanvragen voor het gebruik maken van een BSO of gastouder. </text:p>
              </text:list-item>
              <text:list-item text:style-override="id1-3-2-2-11-3">
                <text:number>2.</text:number>
                <text:p text:style-name="al">Bekostiging van het vervoer naar een tweede opstapplaats is mogelijk als dit een structureel adres betreft, waarbij de volgende criteria gelden:</text:p>
                <text:list text:style-name="id1-3-2-2-11-3-3">
                  <text:list-item text:style-override="id1-3-2-2-11-3-3-1">
                    <text:number>a.</text:number>
                    <text:p text:style-name="al">Het dient te gaan om een BSO of gastouder.</text:p>
                  </text:list-item>
                  <text:list-item text:style-override="id1-3-2-2-11-3-3-2">
                    <text:number>b.</text:number>
                    <text:p text:style-name="al">Er dient sprake te zijn van een vast, wekelijks terugkeren patroon voor een minimale periode van 3 maanden;</text:p>
                  </text:list-item>
                  <text:list-item text:style-override="id1-3-2-2-11-3-3-3">
                    <text:number>c.</text:number>
                    <text:p text:style-name="al">De extra opstapplaats moet in de gemeente Beesel liggen; </text:p>
                  </text:list-item>
                  <text:list-item text:style-override="id1-3-2-2-11-3-3-4">
                    <text:number>d.</text:number>
                    <text:p text:style-name="al">Het vervoer vindt plaats in aansluiting op de reguliere start- en eindtijd van de school volgens de schoolgids;</text:p>
                  </text:list-item>
                </text:list>
              </text:list-item>
              <text:list-item text:style-override="id1-3-2-2-11-4">
                <text:number>3.</text:number>
                <text:p text:style-name="al">Per route mogen er maximaal twee extra opstapplaatsen voor BSO of gastouder zijn. Bij meer extra opstapplaatsen voor BSO/gastouder, kan het zijn dat een route wordt aangepast.</text:p>
              </text:list-item>
            </text:list>
          </text:section>
          <text:section text:name="artikel_id1-3-2-2-12" text:style-name="artikel">
            <text:p text:style-name="artikel_kop_titel"><text:span text:style-name="artikel_kop_label">Artikel</text:span> <text:span text:style-name="artikel_kop_nr">12.</text:span> Eigen inzet</text:p>
            <text:list text:style-name="id1-3-2-2-12-2">
              <text:list-item text:style-override="id1-3-2-2-12-2">
                <text:number>1.</text:number>
                <text:p text:style-name="al">We gaan ervan uit dat iedere ouder een eigen inzet kan leveren bij het vervoer van en naar school.</text:p>
              </text:list-item>
              <text:list-item text:style-override="id1-3-2-2-12-3">
                <text:number>2.</text:number>
                <text:p text:style-name="al">Het vervoer van leerlingen van huis naar school en terug en de eventuele noodzakelijke begeleiding van de leerling in het vervoer van huis naar school en terug is een verantwoordelijkheid van de ouders. Deze verantwoordelijkheden kunnen de ouders niet op- of overdragen aan het college.</text:p>
              </text:list-item>
              <text:list-item text:style-override="id1-3-2-2-12-4">
                <text:number>3.</text:number>
                <text:p text:style-name="al">Als uit onderzoek blijkt dat leerling school kan bereiken met de fiets of het openbaar vervoer én begeleiding noodzakelijk is, dan bieden de ouders een minimale eigen inzet van minimaal 2 momenten per week. De leerling komt voor de overige momenten in aanmerking voor aangepast vervoer.</text:p>
              </text:list-item>
              <text:list-item text:style-override="id1-3-2-2-12-5">
                <text:number>4.</text:number>
                <text:p text:style-name="al">Bij de aanvraag van het leerlingenvervoer wordt aangegeven welke 2 momenten deze eigen inzet geleverd wordt. </text:p>
              </text:list-item>
              <text:list-item text:style-override="id1-3-2-2-12-6">
                <text:number>5.</text:number>
                <text:p text:style-name="al">Indien er meerdere kinderen binnen het gezin gebruik maken van het leerlingenvervoer, blijft de eigen inzet in totaliteit minimaal 2 momenten per week. </text:p>
                <text:list text:style-name="id1-3-2-2-12-6-3">
                  <text:list-item text:style-override="id1-3-2-2-12-6-3-1">
                    <text:number>a.</text:number>
                    <text:p text:style-name="al">Wanneer de kinderen naar dezelfde school gaan, worden zij gezamenlijk op twee vaste momenten van en naar school vervoerd. </text:p>
                  </text:list-item>
                  <text:list-item text:style-override="id1-3-2-2-12-6-3-2">
                    <text:number>b.</text:number>
                    <text:p text:style-name="al">Wanneer de kinderen naar ander scholen gaan, dan wordt er een minimale eigen inzet van 2 momenten verwacht.</text:p>
                  </text:list-item>
                </text:list>
              </text:list-item>
              <text:list-item text:style-override="id1-3-2-2-12-7">
                <text:number>6.</text:number>
                <text:p text:style-name="al">Wanneer ouders deze wederkerigheid niet zelf kunnen bieden, gaan ze zelf op zoek naar andere passende oplossingen waaronder gebruikelijke hulp van gezinsleden, hulp van andere personen uit het sociaal netwerk of voorliggende andere voorzieningen.</text:p>
              </text:list-item>
              <text:list-item text:style-override="id1-3-2-2-12-8">
                <text:number>7.</text:number>
                <text:p text:style-name="al">In de volgende gevallen kan het college afwijken van de plicht tot eigen inzet:</text:p>
                <text:list text:style-name="id1-3-2-2-12-8-3">
                  <text:list-item text:style-override="id1-3-2-2-12-8-3-1">
                    <text:number>a.</text:number>
                    <text:p text:style-name="al">Bij leerlingen die vanwege de structurele beperking enkel de mogelijkheid hebben om met aangepast vervoer naar school te gaan. Bij deze ouder wordt er wel gevraagd naar een mogelijke eigen inzet maar is dit niet verplicht om te geven.</text:p>
                  </text:list-item>
                  <text:list-item text:style-override="id1-3-2-2-12-8-3-2">
                    <text:number>b.</text:number>
                    <text:p text:style-name="al">Ouders aantonen dat ouders en/of de leerling door fysieke beperkingen of (over)belasting belemmeringen ervaren bij de eigen inzet en er geen andere oplossingen zijn om deze beperkingen weg te nemen en het gezin hierdoor ernstig en meer dan anderen in een vergelijkbare situatie, wordt benadeeld. De consulent kan daarbij besluiten nader onderzoek te doen, bijvoorbeeld door informatie op te vragen bij betrokken hulpverleners of door onafhankelijk medisch advies aan te vragen.</text:p>
                  </text:list-item>
                  <text:list-item text:style-override="id1-3-2-2-12-8-3-3">
                    <text:number>c.</text:number>
                    <text:p text:style-name="al">Wanneer de school niet bereikbaar is volgens de afstand en reisbepaling beschreven in artikel 13.4.</text:p>
                  </text:list-item>
                </text:list>
              </text:list-item>
              <text:list-item text:style-override="id1-3-2-2-12-9">
                <text:number>8.</text:number>
                <text:p text:style-name="al">Het college wijkt niet af van de plicht tot eigen inzet in de volgende gevallen:</text:p>
                <text:list text:style-name="id1-3-2-2-12-9-3">
                  <text:list-item text:style-override="id1-3-2-2-12-9-3-1">
                    <text:number>a.</text:number>
                    <text:p text:style-name="al">Het niet in bezit zijn van een fiets, auto en/of rijbewijs.</text:p>
                  </text:list-item>
                  <text:list-item text:style-override="id1-3-2-2-12-9-3-2">
                    <text:number>b.</text:number>
                    <text:p text:style-name="al">Het niet kunnen verplaatsen door bijvoorbeeld een fiets.</text:p>
                  </text:list-item>
                  <text:list-item text:style-override="id1-3-2-2-12-9-3-3">
                    <text:number>c.</text:number>
                    <text:p text:style-name="al">Het hebben van meerdere (schoolgaande) kinderen.</text:p>
                  </text:list-item>
                  <text:list-item text:style-override="id1-3-2-2-12-9-3-4">
                    <text:number>d.</text:number>
                    <text:p text:style-name="al">Het hebben van (vrijwilligers)werk. </text:p>
                  </text:list-item>
                  <text:list-item text:style-override="id1-3-2-2-12-9-3-5">
                    <text:number>e.</text:number>
                    <text:p text:style-name="al">Wanneer het een eenoudergezin betreft. </text:p>
                  </text:list-item>
                  <text:list-item text:style-override="id1-3-2-2-12-9-3-6">
                    <text:number>f.</text:number>
                    <text:p text:style-name="al">Wanneer het een combinatie van bovenstaande betreft. </text:p>
                  </text:list-item>
                </text:list>
              </text:list-item>
              <text:list-item text:style-override="id1-3-2-2-12-10">
                <text:number>9.</text:number>
                <text:p text:style-name="al">Wanneer ouders zelf geen twee momenten aandragen voor de eigen inzet, worden deze twee momenten door het college vastgesteld. </text:p>
              </text:list-item>
              <text:list-item text:style-override="id1-3-2-2-12-11">
                <text:number>10.</text:number>
                <text:p text:style-name="al">Er mag maximaal een keer per drie maanden een wijziging doorgegeven worden voor het wijzigen van de eigen inzet momenten. Wanneer er binnen deze termijn een wijziging wordt aangevraagd dan gaat deze van kracht nadat de drie maanden van het vorige besluit zijn verstreken.</text:p>
              </text:list-item>
              <text:list-item text:style-override="id1-3-2-2-12-12">
                <text:number>11.</text:number>
                <text:p text:style-name="al">Ouders ontvangen een vergoeding bij eigen inzet:</text:p>
                <text:list text:style-name="id1-3-2-2-12-12-3">
                  <text:list-item text:style-override="id1-3-2-2-12-12-3-1">
                    <text:number>a.</text:number>
                    <text:p text:style-name="al">Wanneer er meerdere kinderen in een gezin zijn die gebruik maken van het leerlingenvervoer, dan ontvangen de ouders de vergoeding per rit en niet per kind.</text:p>
                  </text:list-item>
                  <text:list-item text:style-override="id1-3-2-2-12-12-3-2">
                    <text:number>b.</text:number>
                    <text:p text:style-name="al">Wanneer fietsen een passende oplossing is zoals beschreven in artikel 13.3, dan ontvangen de ouders een fietsvergoeding op basis van artikel 14.</text:p>
                  </text:list-item>
                  <text:list-item text:style-override="id1-3-2-2-12-12-3-3">
                    <text:number>c.</text:number>
                    <text:p text:style-name="al">Wanneer OV een passende oplossing is zoals beschreven in artikel 14.4, dan ontvangen de ouders de vergoeding op basis van OV vergoeding zoals beschreven in artikel 15.</text:p>
                  </text:list-item>
                  <text:list-item text:style-override="id1-3-2-2-12-12-3-4">
                    <text:number>d.</text:number>
                    <text:p text:style-name="al">Wanneer OV geen passende oplossing is zoals beschreven in artikel 14.4, dan ontvangen de ouders een vergoeding op basis van kilometervergoeding zoals beschreven in artikel 16.</text:p>
                  </text:list-item>
                </text:list>
              </text:list-item>
            </text:list>
          </text:section>
          <text:section text:name="artikel_id1-3-2-2-13" text:style-name="artikel">
            <text:p text:style-name="artikel_kop_titel"><text:span text:style-name="artikel_kop_label">Artikel</text:span> <text:span text:style-name="artikel_kop_nr">13.</text:span> Afstands- en reistijdbepaling</text:p>
            <text:list text:style-name="id1-3-2-2-13-2">
              <text:list-item text:style-override="id1-3-2-2-13-2">
                <text:number>1.</text:number>
                <text:p text:style-name="al">Bij de beoordeling van de aanvragen dienen een aantal afstanden en reistijden te worden berekend. De afstand en/of reistijd wordt als volgt berekend:</text:p>
                <text:list text:style-name="id1-3-2-2-13-2-3">
                  <text:list-item text:style-override="id1-3-2-2-13-2-3-1">
                    <text:number>a.</text:number>
                    <text:p text:style-name="al">Om vast te stellen of aan het afstandscriterium wordt voldaan zoals staat beschreven in de verordening. </text:p>
                  </text:list-item>
                  <text:list-item text:style-override="id1-3-2-2-13-2-3-2">
                    <text:number>b.</text:number>
                    <text:p text:style-name="al">Om te bepalen wat de dichtstbijzijnde toegankelijke school is vanaf de woning.</text:p>
                  </text:list-item>
                  <text:list-item text:style-override="id1-3-2-2-13-2-3-3">
                    <text:number>c.</text:number>
                    <text:p text:style-name="al">Om de hoogte van de vergoeding vast te stellen.</text:p>
                  </text:list-item>
                  <text:list-item text:style-override="id1-3-2-2-13-2-3-4">
                    <text:number>d.</text:number>
                    <text:p text:style-name="al">Om de reistijd tussen de woning en de school per fiets of het openbaar vervoer vast te stellen.</text:p>
                  </text:list-item>
                </text:list>
              </text:list-item>
              <text:list-item text:style-override="id1-3-2-2-13-3">
                <text:number>2.</text:number>
                <text:p text:style-name="al">Als de afstand van de heenreis en de terugreis verschillend is, wordt bij het meten van de afstand uitgegaan van de gemiddelde afstand van de heenweg en de terugweg. Afronding op 1 decimaal.</text:p>
              </text:list-item>
              <text:list-item text:style-override="id1-3-2-2-13-4">
                <text:number>3.</text:number>
                <text:p text:style-name="al">Voor de beoordeling van de vraag of een leerling naar school kan fietsen gelden de volgende uitgangspunten: </text:p>
                <text:list text:style-name="id1-3-2-2-13-4-3">
                  <text:list-item text:style-override="id1-3-2-2-13-4-3-1">
                    <text:number>a.</text:number>
                    <text:p text:style-name="al">Leerlingen in het speciaal basisonderwijs worden niet geacht van en naar school te fietsen.</text:p>
                  </text:list-item>
                  <text:list-item text:style-override="id1-3-2-2-13-4-3-2">
                    <text:number>b.</text:number>
                    <text:p text:style-name="al">Leerlingen in het speciaal onderwijs worden geacht van en naar school te fietsen vanaf 12 jaar. </text:p>
                  </text:list-item>
                  <text:list-item text:style-override="id1-3-2-2-13-4-3-3">
                    <text:number>c.</text:number>
                    <text:p text:style-name="al">Leerlingen vanaf het voortgezet (speciaal) onderwijs, waaronder ook praktijkonderwijs, worden geacht wel te fietsen van en naar school. </text:p>
                  </text:list-item>
                  <text:list-item text:style-override="id1-3-2-2-13-4-3-4">
                    <text:number>d.</text:number>
                    <text:p text:style-name="al">Bij twijfel over de haalbaarheid van het fietsen kan het college informatie opvragen bij betrokken hulpverleners, school of een onafhankelijk medisch advies aanvragen.</text:p>
                  </text:list-item>
                </text:list>
              </text:list-item>
              <text:list-item text:style-override="id1-3-2-2-13-5">
                <text:number>4.</text:number>
                <text:p text:style-name="al">We hanteren de volgende uitgangspunten bij de beoordeling van de afstand- en reistijdbepaling of openbaar vervoer een passende oplossing is: </text:p>
                <text:list text:style-name="id1-3-2-2-13-5-3">
                  <text:list-item text:style-override="id1-3-2-2-13-5-3-1">
                    <text:number>a.</text:number>
                    <text:p text:style-name="al">Een maximale afstand tussen de laatste OV-halte en school van maximaal 1200 meter. Dit geldt voor alle onderwijsvormen. </text:p>
                  </text:list-item>
                  <text:list-item text:style-override="id1-3-2-2-13-5-3-2">
                    <text:number>b.</text:number>
                    <text:p text:style-name="al">Wanneer de OV reistijd, enkele reis, minimaal 1 uur betreft met het openbaar vervoer en met 50% kan worden verkort door inzet van aangepast vervoer, dan is aangepast vervoer voorliggend op het openbaar vervoer. </text:p>
                  </text:list-item>
                  <text:list-item text:style-override="id1-3-2-2-13-5-3-3">
                    <text:number>c.</text:number>
                    <text:p text:style-name="al">In het primair onderwijs (PO), speciaal basisonderwijs (SBO) en voortgezet onderwijs (V(S)O) worden leerlingen geacht maximaal twee keer te kunnen overstappen (bijvoorbeeld van bus naar trein). Voor leerlingen in het speciaal onderwijs (SO) is dit maximaal één keer.</text:p>
                  </text:list-item>
                </text:list>
              </text:list-item>
            </text:list>
          </text:section>
          <text:section text:name="artikel_id1-3-2-2-14" text:style-name="artikel">
            <text:p text:style-name="artikel_kop_titel"><text:span text:style-name="artikel_kop_label">Artikel</text:span> <text:span text:style-name="artikel_kop_nr">14.</text:span> Bekostiging met de fiets</text:p>
            <text:list text:style-name="id1-3-2-2-14-2">
              <text:list-item text:style-override="id1-3-2-2-14-2">
                <text:number>1.</text:number>
                <text:p text:style-name="al">Vergoeding voor SO-onderwijs:</text:p>
                <text:p text:style-name="al">Als een leerling vanaf 12 jaar per fiets naar school gaat, dan wordt er een fietsvergoeding toegekend worden. Als een begeleider mee moet fietsen dan krijgt die ook een fietsvergoeding.</text:p>
              </text:list-item>
              <text:list-item text:style-override="id1-3-2-2-14-3">
                <text:number>2.</text:number>
                <text:p text:style-name="al">Vergoeding voor V(S)O onderwijs:</text:p>
                <text:p text:style-name="al">In tegenstelling tot het SO komt de leerling niet in aanmerking voor een fietsvergoeding bij het V(S)O, tenzij de leerling uitsluitend onder begeleiding kan fietsen. Voor hen geldt geen kilometergrens.</text:p>
              </text:list-item>
              <text:list-item text:style-override="id1-3-2-2-14-4">
                <text:number>3.</text:number>
                <text:p text:style-name="al">In overeenstemming met de Verordening worden de bedragen voor het gebruik van een eigen fiets uitgekeerd voor de kilometers via de kortste fietsroute berekend via de routeplanner van de ANWB. Hierbij wordt uitgegaan van 200 lesdagen per schooljaar. </text:p>
              </text:list-item>
            </text:list>
          </text:section>
          <text:section text:name="artikel_id1-3-2-2-15" text:style-name="artikel">
            <text:p text:style-name="artikel_kop_titel"><text:span text:style-name="artikel_kop_label">Artikel</text:span> <text:span text:style-name="artikel_kop_nr">15.</text:span> Bekostiging openbaar vervoer (met eventuele begeleiding)</text:p>
            <text:list text:style-name="id1-3-2-2-15-2">
              <text:list-item text:style-override="id1-3-2-2-15-2">
                <text:number>1.</text:number>
                <text:p text:style-name="al">Het uitgangspunt is dat alle leerlingen in staat zijn om met het openbaar vervoer te kunnen reizen, al dan niet met begeleiding. </text:p>
              </text:list-item>
              <text:list-item text:style-override="id1-3-2-2-15-3">
                <text:number>2.</text:number>
                <text:p text:style-name="al">Wanneer een leerling wegens beperkingen niet in staat is om zelfstandig met het openbaar vervoer te kunnen reizen maar wel met begeleiding, dan dienen de ouders de leerling te begeleiden bij het reizen met het OV. </text:p>
              </text:list-item>
              <text:list-item text:style-override="id1-3-2-2-15-4">
                <text:number>3.</text:number>
                <text:p text:style-name="al">Als begeleiding bij het openbaar vervoer noodzakelijk is, dan bieden de ouders dit minimaal 2 momenten per week (eigen inzet), zoals beschreven in artikel 12. Voor de overige momenten komt de leerling in aanmerking voor aangepast vervoer. </text:p>
              </text:list-item>
              <text:list-item text:style-override="id1-3-2-2-15-5">
                <text:number>4.</text:number>
                <text:p text:style-name="al">Vergoeding voor SO-onderwijs:</text:p>
                <text:p text:style-name="al">Wanneer een leerling niet zelfstandig of met begeleiding naar het SO kan fietsen zoals beschreven in artikel 13.3, dan ontvangen de ouders een bekostiging openbaar vervoer. </text:p>
              </text:list-item>
              <text:list-item text:style-override="id1-3-2-2-15-6">
                <text:number>5.</text:number>
                <text:p text:style-name="al">Vergoeding voor V(S)O:</text:p>
                <text:p text:style-name="al">Wanneer een leerling niet zelfstandig of met begeleiding naar het V(S)O kan fietsen zoals beschreven in artikel 13.3 en niet zelfstandig met het OV kan reizen, dan ontvangen de ouders een bekostiging openbaar vervoer. </text:p>
              </text:list-item>
              <text:list-item text:style-override="id1-3-2-2-15-7">
                <text:number>6.</text:number>
                <text:p text:style-name="al">Een bekostiging openbaar vervoer bestaat uit een VEP (Voor Elkaar Pas) waarmee er kosteloos een traject afgelegd kan worden tussen de woning van de leerling en de dichtstbijzijnde toegankelijke school. </text:p>
                <text:list text:style-name="id1-3-2-2-15-7-3">
                  <text:list-item text:style-override="id1-3-2-2-15-7-3-1">
                    <text:number>a.</text:number>
                    <text:p text:style-name="al">De gemeente bekostigt de aanschaf van de VEP en het abonnement voor desbetreffende periode. </text:p>
                  </text:list-item>
                  <text:list-item text:style-override="id1-3-2-2-15-7-3-2">
                    <text:number>b.</text:number>
                    <text:p text:style-name="al">De kosten van een duplicaatpas (diefstel of verlies) zijn voor rekening van de ouders/leerling zelf. </text:p>
                  </text:list-item>
                </text:list>
              </text:list-item>
              <text:list-item text:style-override="id1-3-2-2-15-8">
                <text:number>7.</text:number>
                <text:p text:style-name="al">Ouders kunnen verzoeken om de VEP voor het OV om te zetten in een financiële vergoeding. Met deze financiële vergoeding worden ouders in staat gesteld de leerling zelf te vervoeren. Het bedrag van deze financiële vergoeding is gebaseerd op artikel 15.8. Hiermee zijn de kosten voor de vergoeding gelijk aan het bedrag wat de gemeente anders zou hebben betaald om gebruik te kunnen maken van het openbaar vervoer, dit noemen we de abonnementskosten. </text:p>
                <text:list text:style-name="id1-3-2-2-15-8-3">
                  <text:list-item text:style-override="id1-3-2-2-15-8-3-1">
                    <text:number>a.</text:number>
                    <text:p text:style-name="al">De vergoeding wordt naar rato per maand berekend en vergoed. </text:p>
                  </text:list-item>
                  <text:list-item text:style-override="id1-3-2-2-15-8-3-2">
                    <text:number>b.</text:number>
                    <text:p text:style-name="al">Hierbij wordt uitgegaan van 200 lesdagen per schooljaar.</text:p>
                  </text:list-item>
                </text:list>
              </text:list-item>
              <text:list-item text:style-override="id1-3-2-2-15-9">
                <text:number>8.</text:number>
                <text:p text:style-name="al">Afhankelijk van de mate waarin eigen inzet zoals beschreven in artikel 12 geboden wordt, zal de bekostiging als volgt berekend worden: </text:p>
                <text:list text:style-name="id1-3-2-2-15-9-3">
                  <text:list-item text:style-override="id1-3-2-2-15-9-3-1">
                    <text:number>a.</text:number>
                    <text:p text:style-name="al">1 moment per week is een vergoeding op basis van 10% van de abonnementskosten. </text:p>
                  </text:list-item>
                  <text:list-item text:style-override="id1-3-2-2-15-9-3-2">
                    <text:number>b.</text:number>
                    <text:p text:style-name="al">2 momenten per week is een vergoeding op basis van 20% van de abonnementskosten. </text:p>
                  </text:list-item>
                  <text:list-item text:style-override="id1-3-2-2-15-9-3-3">
                    <text:number>c.</text:number>
                    <text:p text:style-name="al">3 momenten per week is een vergoeding op basis van 30% van de abonnementskosten.</text:p>
                  </text:list-item>
                  <text:list-item text:style-override="id1-3-2-2-15-9-3-4">
                    <text:number>d.</text:number>
                    <text:p text:style-name="al">4 momenten per week is een vergoeding op basis van 40% van de abonnementskosten.</text:p>
                  </text:list-item>
                  <text:list-item text:style-override="id1-3-2-2-15-9-3-5">
                    <text:number>e.</text:number>
                    <text:p text:style-name="al">5 momenten per week is een vergoeding op basis van 50% van de abonnementskosten.</text:p>
                  </text:list-item>
                  <text:list-item text:style-override="id1-3-2-2-15-9-3-6">
                    <text:number>f.</text:number>
                    <text:p text:style-name="al">6 momenten per week is een vergoeding op basis van 60% van de abonnementskosten.</text:p>
                  </text:list-item>
                  <text:list-item text:style-override="id1-3-2-2-15-9-3-7">
                    <text:number>g.</text:number>
                    <text:p text:style-name="al">7 momenten per week is een vergoeding op basis van 70% van de abonnementskosten.</text:p>
                  </text:list-item>
                  <text:list-item text:style-override="id1-3-2-2-15-9-3-8">
                    <text:number>h.</text:number>
                    <text:p text:style-name="al">8 momenten per week is een vergoeding op basis van 80% van de abonnementskosten.</text:p>
                  </text:list-item>
                  <text:list-item text:style-override="id1-3-2-2-15-9-3-9">
                    <text:number>i.</text:number>
                    <text:p text:style-name="al">9 momenten per week is een vergoeding op basis van 90% van de abonnementskosten.</text:p>
                  </text:list-item>
                  <text:list-item text:style-override="id1-3-2-2-15-9-3-10">
                    <text:number>j.</text:number>
                    <text:p text:style-name="al">10 momenten per week is een volledige vergoeding van de abonnementskosten.</text:p>
                  </text:list-item>
                </text:list>
              </text:list-item>
              <text:list-item text:style-override="id1-3-2-2-15-10">
                <text:number>9.</text:number>
                <text:p text:style-name="al">Als begeleiding noodzakelijk is, kan een begeleiderspas worden aangevraagd. Hiermee reist de begeleider gratis op het betreffende traject (verblijfplaats – school en terug).</text:p>
                <text:list text:style-name="id1-3-2-2-15-10-3">
                  <text:list-item text:style-override="id1-3-2-2-15-10-3-1">
                    <text:number>a.</text:number>
                    <text:p text:style-name="al">De kosten van een duplicaat (diefstal of verlies) zijn voor de ouders zelf. </text:p>
                  </text:list-item>
                  <text:list-item text:style-override="id1-3-2-2-15-10-3-2">
                    <text:number>b.</text:number>
                    <text:p text:style-name="al">De kosten van de begeleider (salaris) horen niet bij het leerlingenvervoer.</text:p>
                  </text:list-item>
                </text:list>
              </text:list-item>
            </text:list>
          </text:section>
          <text:section text:name="artikel_id1-3-2-2-16" text:style-name="artikel">
            <text:p text:style-name="artikel_kop_titel"><text:span text:style-name="artikel_kop_label">Artikel</text:span> <text:span text:style-name="artikel_kop_nr">16.</text:span> Bekostiging aangepast vervoer</text:p>
            <text:list text:style-name="id1-3-2-2-16-2">
              <text:list-item text:style-override="id1-3-2-2-16-2">
                <text:number>1.</text:number>
                <text:p text:style-name="al">Een leerling komt in aanmerking voor aangepast vervoer wanneer:</text:p>
                <text:list text:style-name="id1-3-2-2-16-2-3">
                  <text:list-item text:style-override="id1-3-2-2-16-2-3-1">
                    <text:number>a.</text:number>
                    <text:p text:style-name="al">Er sprake is van een structurele beperking waardoor de leerling niet in staat is om school te bereiken middels fiets of het OV, ook niet met begeleiding. </text:p>
                  </text:list-item>
                  <text:list-item text:style-override="id1-3-2-2-16-2-3-2">
                    <text:number>b.</text:number>
                    <text:p text:style-name="al">Wanneer de school niet bereikbaar is volgens de afstand en reisbepaling beschreven in artikel 13.4.</text:p>
                  </text:list-item>
                </text:list>
              </text:list-item>
              <text:list-item text:style-override="id1-3-2-2-16-3">
                <text:number>2.</text:number>
                <text:p text:style-name="al">De consulent kan ervoor kiezen om nader onderzoek te verrichten door informatie op te halen bij betrokken hulpverlener(s) en/of het opvragen van onafhankelijk medisch advies.</text:p>
              </text:list-item>
              <text:list-item text:style-override="id1-3-2-2-16-4">
                <text:number>3.</text:number>
                <text:p text:style-name="al">Het vervoer vindt alleen plaats in aansluiting op het begin en einde van de schooldag, zoals aangegeven in de schoolgids. Extra ritten buiten het vaste patroon vinden alleen plaats in opdracht van het college.</text:p>
              </text:list-item>
              <text:list-item text:style-override="id1-3-2-2-16-5">
                <text:number>4.</text:number>
                <text:p text:style-name="al">Het is mogelijk dat een individuele leerling tijdens het aangepast vervoer (medische) begeleiding nodig heeft. Er wordt een zitplaats ter beschikking gesteld voor de (medische) begeleiding. </text:p>
                <text:p text:style-name="al">Voor de begeleiding geldt dat het ophaal/brengadres gelijk is aan het adres van de te begeleiden leerling. Na de ochtendrit en voor de middagrit wordt de begeleider niet thuisgebracht/opgehaald. Bijkomende kosten voor de begeleiding worden niet bekostigd door het college.</text:p>
              </text:list-item>
              <text:list-item text:style-override="id1-3-2-2-16-6">
                <text:number>5.</text:number>
                <text:p text:style-name="al">In beginsel gaan we ervan uit dat een leerling in staat is om met taxivervoer met meerdere leerlingen samen te reizen. Slechts in uitzonderlijke gevallen kan het voorkomen dat een leerling om medische en/of psychosociale reden individueel vervoerd moet worden. Met individueel vervoer wordt bedoeld dat een leerling om medische en/of psychosociale reden niet samen met andere leerlingen kan worden vervoerd. Als dit type vervoer noodzakelijk is, wordt dit in de aanvraag vermeld en gemotiveerd onder overlegging van een deskundig advies. De consulent kan met toestemming van de ouders beslissen om nadere informatie op te vragen bij betrokken hulpverlener(s) en/of het opvragen van onafhankelijk medisch advies.</text:p>
              </text:list-item>
              <text:list-item text:style-override="id1-3-2-2-16-7">
                <text:number>6.</text:number>
                <text:p text:style-name="al">Het college gaat voor het (aangepast) vervoer uit van de vaste aanvang- en eindtijden zoals aangegeven in de schoolgids. Het gaat hierbij om het vaste rooster van het schooltype dat de leerling bezoekt. </text:p>
              </text:list-item>
              <text:list-item text:style-override="id1-3-2-2-16-8">
                <text:number>7.</text:number>
                <text:p text:style-name="al">Vervoer op afwijkende schooltijden, bijvoorbeeld door lesuitval, schoolreisje, sportdag, proefwerkweek valt niet binnen het vervoer. De leerlingen worden alleen op de normale vastgestelde begin- en eindtijd gebracht dan wel opgehaald. Uitzonderingen worden gemaakt voor leerlingen waarbij in het Ontwikkelingsperspectiefplan staat dat er een afwijking nodig is voor onderwijstijd. Dit moet aangetoond worden door de ouders en kan gecontroleerd worden bij de leerplichtconsulent. </text:p>
              </text:list-item>
              <text:list-item text:style-override="id1-3-2-2-16-9">
                <text:number>8.</text:number>
                <text:p text:style-name="al">Wanneer een leerling door ziekte of om andere redenen geen gebruik maakt van het vervoer, dient de ouder dit tijdig en volgens de richtlijnen van de vervoerder door te geven. Dit kan telefonisch of via de ouderlogin op de website of app van de vervoerder. Ook een betermelding (na ziekte) moet op dezelfde manier worden gemeld. Zonder tijdige betermelding kan er geen vervoer worden ingezet.</text:p>
              </text:list-item>
              <text:list-item text:style-override="id1-3-2-2-16-10">
                <text:number>9.</text:number>
                <text:p text:style-name="al">Voor iedere loosmelding betaalt de gemeente Beesel aan de vervoerder, omdat de kosten door de vervoerder al gemaakt zijn. Na vier loosmeldingen binnen één maand, kunnen de ritkosten vanaf de vijfde keer in die maand doorberekend worden aan de ouders middels een vast bedrag van €5,00 per enkele rit. </text:p>
              </text:list-item>
            </text:list>
          </text:section>
          <text:section text:name="artikel_id1-3-2-2-17" text:style-name="artikel">
            <text:p text:style-name="artikel_kop_titel"><text:span text:style-name="artikel_kop_label">Artikel</text:span> <text:span text:style-name="artikel_kop_nr">17.</text:span> Bekostiging eigen vervoer</text:p>
            <text:list text:style-name="id1-3-2-2-17-2">
              <text:list-item text:style-override="id1-3-2-2-17-2">
                <text:number>1.</text:number>
                <text:p text:style-name="al">De vergoeding voor de auto wordt enkel toegepast wanneer: </text:p>
                <text:list text:style-name="id1-3-2-2-17-2-3">
                  <text:list-item text:style-override="id1-3-2-2-17-2-3-1">
                    <text:number>a.</text:number>
                    <text:p text:style-name="al">Een leerling vanwege zijn beperking niet in staat is om zelf te fietsen of te reizen met het openbaar vervoer, ook niet met begeleiding en daarom aangewezen is op aangepast vervoer. Ouders besluiten dan al dan niet gedeeltelijk alsnog zelf te rijden.</text:p>
                  </text:list-item>
                  <text:list-item text:style-override="id1-3-2-2-17-2-3-2">
                    <text:number>b.</text:number>
                    <text:p text:style-name="al">Ouders volledig zelf het vervoer verzorgen naar de dichtstbijzijnde toegankelijke school voor de leerling.</text:p>
                  </text:list-item>
                  <text:list-item text:style-override="id1-3-2-2-17-2-3-3">
                    <text:number>c.</text:number>
                    <text:p text:style-name="al">De dichtstbijzijnde toegankelijke school niet bereikbaar is met het openbaar vervoer zoals beschreven in artikel 13.4.</text:p>
                  </text:list-item>
                </text:list>
              </text:list-item>
              <text:list-item text:style-override="id1-3-2-2-17-3">
                <text:number>2.</text:number>
                <text:p text:style-name="al">De vergoeding wordt per maand berekend en betaald. </text:p>
              </text:list-item>
              <text:list-item text:style-override="id1-3-2-2-17-4">
                <text:number>3.</text:number>
                <text:p text:style-name="al">Er worden maximaal twee ritten per dag vergoed, de heen- en terugreis. </text:p>
              </text:list-item>
              <text:list-item text:style-override="id1-3-2-2-17-5">
                <text:number>4.</text:number>
                <text:p text:style-name="al">Er wordt geen vergoeding verstrekt wanneer de leerling ook tussen de middag wordt vervoerd. </text:p>
              </text:list-item>
              <text:list-item text:style-override="id1-3-2-2-17-6">
                <text:number>5.</text:number>
                <text:p text:style-name="al">Indien er sprake is van een eigen bijdrage, dan wordt de vergoeding hiermee verrekend. </text:p>
              </text:list-item>
              <text:list-item text:style-override="id1-3-2-2-17-7">
                <text:number>6.</text:number>
                <text:p text:style-name="al">Indien een ouder het vervoer voor meerdere kinderen zelf verzorgt en deze kinderen dezelfde school bezoeken, kan slechts eenmaal aanspraak worden gemaakt op een vervoersvergoeding, tenzij de ouder aan kan tonen dat het noodzakelijk is ieder kind afzonderlijk te halen en te brengen.</text:p>
              </text:list-item>
            </text:list>
          </text:section>
          <text:section text:name="artikel_id1-3-2-2-18" text:style-name="artikel">
            <text:p text:style-name="artikel_kop_titel"><text:span text:style-name="artikel_kop_label">Artikel</text:span> <text:span text:style-name="artikel_kop_nr">18.</text:span> Eigen bijdrage</text:p>
            <text:list text:style-name="id1-3-2-2-18-2">
              <text:list-item text:style-override="id1-3-2-2-18-2">
                <text:number>1.</text:number>
                <text:p text:style-name="al">Ouders betalen een eigen bijdrage conform het bepaalde in artikel 23 en 24 van de Verordening.</text:p>
              </text:list-item>
              <text:list-item text:style-override="id1-3-2-2-18-3">
                <text:number>2.</text:number>
                <text:p text:style-name="al">In de volgende gevallen wordt geen eigen bijdrage van de ouders gevraagd:</text:p>
                <text:list text:style-name="id1-3-2-2-18-3-3">
                  <text:list-item text:style-override="id1-3-2-2-18-3-3-1">
                    <text:number>a.</text:number>
                    <text:p text:style-name="al">Wanneer iemand in aanmerking komt voor bekostiging openbaar vervoer maar zelf volledig zorg voor het vervoer draagt. </text:p>
                  </text:list-item>
                  <text:list-item text:style-override="id1-3-2-2-18-3-3-2">
                    <text:number>b.</text:number>
                    <text:p text:style-name="al">Aan pleegouders.</text:p>
                  </text:list-item>
                  <text:list-item text:style-override="id1-3-2-2-18-3-3-3">
                    <text:number>c.</text:number>
                    <text:p text:style-name="al">Wanneer de leerling naar het VSO gaat.</text:p>
                  </text:list-item>
                  <text:list-item text:style-override="id1-3-2-2-18-3-3-4">
                    <text:number>d.</text:number>
                    <text:p text:style-name="al">Wanneer de leerling naar het SO gaat.</text:p>
                  </text:list-item>
                </text:list>
              </text:list-item>
              <text:list-item text:style-override="id1-3-2-2-18-4">
                <text:number>3.</text:number>
                <text:p text:style-name="al">In alle andere gevallen betalen de ouders een eigen bijdrage. Dit is dus ook in de volgende gevallen: </text:p>
                <text:list text:style-name="id1-3-2-2-18-4-3">
                  <text:list-item text:style-override="id1-3-2-2-18-4-3-1">
                    <text:number>a.</text:number>
                    <text:p text:style-name="al">Wanneer aangepast vervoer is ingezet vanwege geen OV-verbinding.</text:p>
                  </text:list-item>
                  <text:list-item text:style-override="id1-3-2-2-18-4-3-2">
                    <text:number>b.</text:number>
                    <text:p text:style-name="al">Wanneer aangepast vervoer is ingezet vanwege het niet kunnen bieden van de noodzakelijke begeleiding door ouders.</text:p>
                  </text:list-item>
                  <text:list-item text:style-override="id1-3-2-2-18-4-3-3">
                    <text:number>c.</text:number>
                    <text:p text:style-name="al">Wanneer aangepast vervoer is ingezet vanwege een langere reistijd met het OV dan een uur enkele rit.</text:p>
                  </text:list-item>
                </text:list>
              </text:list-item>
              <text:list-item text:style-override="id1-3-2-2-18-5">
                <text:number>4.</text:number>
                <text:p text:style-name="al">De eigen bijdrage kan worden verrekend met een eventuele vergoeding. </text:p>
              </text:list-item>
              <text:list-item text:style-override="id1-3-2-2-18-6">
                <text:number>5.</text:number>
                <text:p text:style-name="al">Bij de vaststelling van de eigen bijdrage wordt uitgegaan van de bij de gemeente bekende inkomensgegevens. Ouders worden jaarlijks schriftelijk verzocht om wijzigingen in het inkomen, voor zover deze van invloed kunnen zijn op de hoogte van de eigen bijdrage, uiterlijk vóór 1 mei aan de gemeente door te geven. Daarnaast vindt jaarlijks een herindexering plaats ten behoeve van de herberekening van de eigen bijdrage. Ter verificatie van de verstrekte gegevens kan de gemeente nadere bewijsstukken opvragen, waaronder een inkomensverklaring.</text:p>
              </text:list-item>
              <text:list-item text:style-override="id1-3-2-2-18-7">
                <text:number>6.</text:number>
                <text:p text:style-name="al">Drempelbedrag:</text:p>
                <text:p text:style-name="al">De eigen bijdrage van het drempelbedrag wordt vastgesteld op basis van de periode waarop de vergoeding betrekking heeft, ongeacht het daadwerkelijke gebruik van de vergoeding (bijvoorbeeld als gevolg van ziekte). Het verschuldigde drempelbedrag zal daarbij nooit hoger zijn dan de daadwerkelijk gemaakte vervoerskosten.</text:p>
              </text:list-item>
              <text:list-item text:style-override="id1-3-2-2-18-8">
                <text:number>7.</text:number>
                <text:p text:style-name="al">Draagkrachtafhankelijke bijdrage:</text:p>
                <text:p text:style-name="al">De draagkrachtafhankelijke bijdrage wordt gebaseerd op de periode waarop de vergoeding betrekking heeft, ongeacht het daadwerkelijk gebruik van de voorziening (bijv. als gevolg van ziekte). De draagkrachtafhankelijke bijdrage mag de feitelijke vervoerskosten niet overstijgen.</text:p>
              </text:list-item>
            </text:list>
          </text:section>
          <text:section text:name="artikel_id1-3-2-2-19" text:style-name="artikel">
            <text:p text:style-name="artikel_kop_titel"><text:span text:style-name="artikel_kop_label">Artikel</text:span> <text:span text:style-name="artikel_kop_nr">19.</text:span> Onacceptabel gedrag tijdens het aangepast vervoer en ontzegging aangepast vervoer</text:p>
            <text:list text:style-name="id1-3-2-2-19-2">
              <text:list-item text:style-override="id1-3-2-2-19-2">
                <text:number>1.</text:number>
                <text:p text:style-name="al">De ouders of verzorgers zijn verantwoordelijk voor het gedrag van de leerling. Deze verantwoordelijkheid is nader uitgewerkt in de gedragsregels die bij de toekenning van een vervoersvoorziening aan de ouders worden verstrekt.</text:p>
              </text:list-item>
              <text:list-item text:style-override="id1-3-2-2-19-3">
                <text:number>2.</text:number>
                <text:p text:style-name="al">Het college kan besluiten een leerling aan wie een vervoersvoorziening in de vorm van aangepast vervoer is verstrekt, tijdelijk dan wel voor de resterende duur van het schooljaar de toegang tot dit vervoer te ontzeggen indien herhaaldelijk wordt vastgesteld dat de leerling: </text:p>
                <text:list text:style-name="id1-3-2-2-19-3-3">
                  <text:list-item text:style-override="id1-3-2-2-19-3-3-1">
                    <text:number>a.</text:number>
                    <text:p text:style-name="al">Zich agressief gedraagt;</text:p>
                  </text:list-item>
                  <text:list-item text:style-override="id1-3-2-2-19-3-3-2">
                    <text:number>b.</text:number>
                    <text:p text:style-name="al">De geldende gedragsregels niet naleeft;</text:p>
                  </text:list-item>
                  <text:list-item text:style-override="id1-3-2-2-19-3-3-3">
                    <text:number>c.</text:number>
                    <text:p text:style-name="al">De orde in het voertuig verstoort; of</text:p>
                  </text:list-item>
                  <text:list-item text:style-override="id1-3-2-2-19-3-3-4">
                    <text:number>d.</text:number>
                    <text:p text:style-name="al">De veiligheid van zichzelf, de chauffeur of andere inzittenden in gevaar brengt.</text:p>
                  </text:list-item>
                  <text:list-item text:style-override="id1-3-2-2-19-3-3-5">
                    <text:number>e.</text:number>
                    <text:p text:style-name="al">De procedure zoals beschreven in artikel 19.4 doorlopen is. </text:p>
                  </text:list-item>
                </text:list>
              </text:list-item>
              <text:list-item text:style-override="id1-3-2-2-19-4">
                <text:number>3.</text:number>
                <text:p text:style-name="al">Indien sprake is van gedrag dat direct leidt tot een onveilige situatie, kan het college, in afwijking van het bepaalde in artikel 19.2, overgaan tot onmiddellijke opschorting dan wel beëindiging van de vervoersvoorziening.</text:p>
              </text:list-item>
              <text:list-item text:style-override="id1-3-2-2-19-5">
                <text:number>4.</text:number>
                <text:p text:style-name="al">Procedure bij onacceptabel gedrag</text:p>
                <text:list text:style-name="id1-3-2-2-19-5-3">
                  <text:list-item text:style-override="id1-3-2-2-19-5-3-1">
                    <text:number>a.</text:number>
                    <text:p text:style-name="al">Signalering en eerste melding</text:p>
                    <text:p text:style-name="al">Indien sprake is van (herhaald) onacceptabel gedrag, maakt de vervoerder dit in eerste instantie kenbaar aan de ouders van de leerling. Zo nodig worden betrokkenen gehoord en kan een gesprek plaatsvinden.</text:p>
                  </text:list-item>
                  <text:list-item text:style-override="id1-3-2-2-19-5-3-2">
                    <text:number>b.</text:number>
                    <text:p text:style-name="al">Melding aan het college:</text:p>
                    <text:p text:style-name="al">Indien het onacceptabel gedrag voortduurt, meldt de vervoerder dit bij het college van de gemeente Beesel.</text:p>
                  </text:list-item>
                  <text:list-item text:style-override="id1-3-2-2-19-5-3-3">
                    <text:number>c.</text:number>
                    <text:p text:style-name="al">Overleg en eerste waarschuwing:</text:p>
                    <text:p text:style-name="al">Het college haalt informatie op bij de ouders en de vervoerder. Naar aanleiding hiervan kan het college besluiten een schriftelijke waarschuwing te geven. Een waarschuwing wordt schriftelijk vastgelegd en heeft een geldigheidsduur van drie maanden, gerekend vanaf de datum van verzending.</text:p>
                  </text:list-item>
                  <text:list-item text:style-override="id1-3-2-2-19-5-3-4">
                    <text:number>d.</text:number>
                    <text:p text:style-name="al">Tweede waarschuwing en opschorting</text:p>
                    <text:p text:style-name="al">Indien binnen deze drie maanden opnieuw sprake is van onacceptabel gedrag: </text:p>
                    <text:list text:style-name="id1-3-2-2-19-5-3-4-4">
                      <text:list-item text:style-override="id1-3-2-2-19-5-3-4-4-1">
                        <text:number>i.</text:number>
                        <text:p text:style-name="al">Vindt een gesprek plaats tussen de ouders of verzorgers, de vervoerder en het college, waarbij de ouders en de vervoerder in de gelegenheid worden gesteld hun zienswijze kenbaar te maken;</text:p>
                      </text:list-item>
                      <text:list-item text:style-override="id1-3-2-2-19-5-3-4-4-2">
                        <text:number>ii.</text:number>
                        <text:p text:style-name="al">Kan het college besluiten tot het geven van een tweede waarschuwing; of</text:p>
                      </text:list-item>
                      <text:list-item text:style-override="id1-3-2-2-19-5-3-4-4-3">
                        <text:number>iii.</text:number>
                        <text:p text:style-name="al">Kan het college besluiten de vervoersvoorziening tijdelijk stop te zetten voor een periode van ten hoogste vier schoolweken tot maximaal het einde van desbetreffende schooljaar.</text:p>
                      </text:list-item>
                    </text:list>
                  </text:list-item>
                  <text:list-item text:style-override="id1-3-2-2-19-5-3-5">
                    <text:number/>
                    <text:p text:style-name="al">Het college kan besluiten de toegang tot het vervoer met ingang van het moment van melding opschorten in afwachting van het gesprek als bedoeld onder i. </text:p>
                  </text:list-item>
                </text:list>
              </text:list-item>
              <text:list-item text:style-override="id1-3-2-2-19-6">
                <text:number>5.</text:number>
                <text:p text:style-name="al">Intrekking van de vervoersvoorziening</text:p>
                <text:p text:style-name="al">Indien na hervatting van het aangepast vervoer het onacceptabel gedrag voortduurt, kan het college besluiten de vervoersvoorziening in te trekken voor de resterende duur van het schooljaar.</text:p>
              </text:list-item>
              <text:list-item text:style-override="id1-3-2-2-19-7">
                <text:number>6.</text:number>
                <text:p text:style-name="al">In afwijking van het voorgaande kan het college, in geval van gedrag dat leidt tot een onveilige situatie, besluiten de vervoersvoorziening per direct in te trekken.</text:p>
              </text:list-item>
              <text:list-item text:style-override="id1-3-2-2-19-8">
                <text:number>7.</text:number>
                <text:p text:style-name="al">Indien de vervoersvoorziening wordt opgeschort of ingetrokken: </text:p>
                <text:list text:style-name="id1-3-2-2-19-8-3">
                  <text:list-item text:style-override="id1-3-2-2-19-8-3-1">
                    <text:number>a.</text:number>
                    <text:p text:style-name="al">Zijn de ouders verantwoordelijk voor het vervoer van de leerling van en naar de school;</text:p>
                  </text:list-item>
                  <text:list-item text:style-override="id1-3-2-2-19-8-3-2">
                    <text:number>b.</text:number>
                    <text:p text:style-name="al">Kunnen de ouders, voor zover zij daartoe in aanmerking komen, een verzoek indienen voor een vervoersvergoeding.</text:p>
                  </text:list-item>
                </text:list>
              </text:list-item>
              <text:list-item text:style-override="id1-3-2-2-19-9">
                <text:number>8.</text:number>
                <text:p text:style-name="al">Indien na intrekking opnieuw gebruik wenst te worden gemaakt van een vervoersvoorziening, dient een nieuwe aanvraag te worden ingediend.</text:p>
              </text:list-item>
              <text:list-item text:style-override="id1-3-2-2-19-10">
                <text:number>9.</text:number>
                <text:p text:style-name="al">Het college is bevoegd een besluit tot toekenning van een vervoersvoorziening in te trekken indien: </text:p>
                <text:list text:style-name="id1-3-2-2-19-10-3">
                  <text:list-item text:style-override="id1-3-2-2-19-10-3-1">
                    <text:number>a.</text:number>
                    <text:p text:style-name="al">Sprake is van ernstig of structureel onacceptabel gedrag van de leerling tijdens het vervoer; of</text:p>
                  </text:list-item>
                  <text:list-item text:style-override="id1-3-2-2-19-10-3-2">
                    <text:number>b.</text:number>
                    <text:p text:style-name="al">Het vervoer van de leerling leidt tot een onveilige situatie als bedoeld in dit artikel.</text:p>
                  </text:list-item>
                </text:list>
              </text:list-item>
            </text:list>
          </text:section>
          <text:section text:name="artikel_id1-3-2-2-20" text:style-name="artikel">
            <text:p text:style-name="artikel_kop_titel"><text:span text:style-name="artikel_kop_label">Artikel</text:span> <text:span text:style-name="artikel_kop_nr">20.</text:span> Hardheidsclausule</text:p>
            <text:p text:style-name="al">Wanneer toepassing van deze regels tot een onbillijkheid van overwegende aard zou leiden, kan het college van de bepalingen van deze regeling afwijken. Daarvan is sprake als het gaat om een gevolg dat het college had voorkomen als hij dat bij het maken van deze regeling had voorzien en de geboden ruimte voor maatwerk hierin geen oplossing biedt. </text:p>
            <text:p text:style-name="al">Indien de aanvrager zich beroept op de hardheidsclausule moet deze bij de aanvraag onderbouwen waarom er sprake is van een bijzondere situatie. </text:p>
          </text:section>
          <text:section text:name="artikel_id1-3-2-2-21" text:style-name="artikel">
            <text:p text:style-name="artikel_kop_titel"><text:span text:style-name="artikel_kop_label">Artikel</text:span> <text:span text:style-name="artikel_kop_nr">21:</text:span> Basisnormbedragen </text:p>
            <text:list text:style-name="id1-3-2-2-21-2">
              <text:list-item text:style-override="id1-3-2-2-21-2">
                <text:number>1.</text:number>
                <text:p text:style-name="al">1. De inkomensgrens is geïndexeerd met het indexcijfer van de cao-lonen, volgens de methode van artikel 4 lid 7 Wet op het Primair Onderwijs. Voor de indexering van de draagkrachtafhankelijke bijdrage is gebruik gemaakt van de consumentenprijsindexering vervoersdiensten van het CBS.</text:p>
              </text:list-item>
              <text:list-item text:style-override="id1-3-2-2-21-3">
                <text:number>2.</text:number>
                <text:p text:style-name="al">Om de reistijd tussen de woning en de school per openbaar vervoer te bepalen wordt de beschikbaar gestelde informatie van de Reisinformatiegroep B.V gebruikt, zoals vermeld via de reisplanner 9292 (<text:span text:style-name="nadrukondlijn">www.9292.nl</text:span>).</text:p>
              </text:list-item>
              <text:list-item text:style-override="id1-3-2-2-21-4">
                <text:number>3.</text:number>
                <text:p text:style-name="al">3. Voor de berekening van de afstand tussen de woning van de leerling en de school en het bepalen of het de dichtstbijzijnde school betreft, wordt de ANWB-routeplanner op <text:a xlink:href="http://www.anwb.nl/" xlink:type="simple"><text:span text:style-name="nadrukondlijn">www.anwb.nl</text:span></text:a> gebruikt, instelling ‘kortste route’ met de auto of fiets, zonder gebruik van veerboot. </text:p>
              </text:list-item>
              <text:list-item text:style-override="id1-3-2-2-21-5">
                <text:number>4.</text:number>
                <text:p text:style-name="al">De kilometervergoeding is het belastingvrije kilometer tarief per kilometer voor de eigen auto gebaseerd op de kortste route die de ANWB-routeplanner aangeeft.</text:p>
              </text:list-item>
            </text:list>
          </text:section>
          <text:section text:name="artikel_id1-3-2-2-22" text:style-name="artikel">
            <text:p text:style-name="artikel_kop_titel"><text:span text:style-name="artikel_kop_label">Artikel</text:span> <text:span text:style-name="artikel_kop_nr">22.</text:span> Terugvordering</text:p>
            <text:p text:style-name="al">Het college kan ten onrechte ontvangen vergoedingen van de ouders terugvorderen. </text:p>
          </text:section>
          <text:section text:name="artikel_id1-3-2-2-23" text:style-name="artikel">
            <text:p text:style-name="artikel_kop_titel"><text:span text:style-name="artikel_kop_label">Artikel</text:span> <text:span text:style-name="artikel_kop_nr">23.</text:span> Inwerkingtreding</text:p>
            <text:list text:style-name="id1-3-2-2-23-2">
              <text:list-item text:style-override="id1-3-2-2-23-2">
                <text:number>1.</text:number>
                <text:p text:style-name="al">Deze beleidsregel treedt in werking op 24 augustus 2026</text:p>
              </text:list-item>
              <text:list-item text:style-override="id1-3-2-2-23-3">
                <text:number>2.</text:number>
                <text:p text:style-name="al">De Beleidsregel bekostiging leerlingenvervoer gemeente Beesel 2024, vastgesteld op 1 oktober 2024, komt te vervallen op de dag genoemd in lid 1.</text:p>
              </text:list-item>
            </text:list>
          </text:section>
          <text:section text:name="artikel_id1-3-2-2-24" text:style-name="artikel">
            <text:p text:style-name="artikel_kop_titel"><text:span text:style-name="artikel_kop_label">Artikel</text:span> <text:span text:style-name="artikel_kop_nr">24.</text:span> Citeertitel</text:p>
            <text:p text:style-name="al">Deze beleidsregel wordt aangehaald als “Beleidsregel bekostiging leerlingenvervoer gemeente Beesel 2026”.</text:p>
          </text:section>
        </text:section>
        <text:section text:name="regeling-sluiting_id1-3-2-3" text:style-name="regeling-sluiting">
          <text:section text:name="ondertekening_id1-3-2-3-1">
            <text:p>Aldus besloten door het college van burgemeester en wethouders van de gemeente Beesel in zijn vergadering van 14 juli 2026.</text:p>
          </text:section>
          <text:section text:name="ondertekening_id1-3-2-3-2">
            <text:p><text:span text:style-name="functie">Rick Nillesen, </text:span></text:p>
          </text:section>
          <text:section text:name="ondertekening_id1-3-2-3-3">
            <text:p><text:span text:style-name="functie">secretaris</text:span></text:p>
          </text:section>
          <text:section text:name="ondertekening_id1-3-2-3-4">
            <text:p><text:span text:style-name="functie"/></text:p>
          </text:section>
          <text:section text:name="ondertekening_id1-3-2-3-5">
            <text:p><text:span text:style-name="functie">Martijn Derks,</text:span></text:p>
          </text:section>
          <text:section text:name="ondertekening_id1-3-2-3-6">
            <text:p><text:span text:style-name="functie">burgemees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sel</text:p>
            </table:table-cell>
            <table:table-cell office:value-type="string" table:style-name="header.C">
              <text:p text:style-name="headerright"><text:span text:style-name="nr">Nr. 368075</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075</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075</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Beesel</meta:user-defined>
    <meta:user-defined meta:name="OVERHEID.Informatietype/DC.type">officiële publicatie</meta:user-defined>
    <meta:user-defined meta:name="OVERHEIDop.Rubriek/DC.type">beleidsregel</meta:user-defined>
    <meta:user-defined meta:name="OVERHEID.Gemeente/DCTERMS.publisher">Beesel</meta:user-defined>
    <meta:user-defined meta:name="OVERHEID.Gemeente/OVERHEID.authority">Beesel</meta:user-defined>
    <meta:user-defined meta:name="OVERHEID.TaxonomieBeleidsagendaDecentraal/OVERHEID.category">Sociale zekerheid | Organisatie en beleid</meta:user-defined>
    <meta:user-defined meta:name="OVERHEID.TaxonomieBeleidsagendaDecentraal/OVERHEID.category">Onderwijs en wetenschap | Organisatie en beleid</meta:user-defined>
    <meta:user-defined meta:name="DC.source">artikel 4:81 van de Algemene wet bestuursrecht]|[1.0:c:BWBR0005537&amp;artikel=4%3A81&amp;g=2026-07-01</meta:user-defined>
    <meta:user-defined meta:name="DC.source">Verordening bekostiging leerlingenvervoer gemeente Beesel 2021]|[https://lokaleregelgeving.overheid.nl/CVDR659815/1</meta:user-defined>
    <meta:user-defined meta:name="DCTERMS.alternative">Beleidsregel bekostiging leerlingenvervoer gemeente Beesel 2026</meta:user-defined>
    <dc:language>nl</dc:language>
    <meta:user-defined meta:name="OVERHEIDop.locatietype/OVERHEIDop.gebiedsmarkering">Gemeente</meta:user-defined>
    <meta:user-defined meta:name="DC.title">Beleidsregel bekostiging leerlingenververvoer gemeente Beesel 2026</meta:user-defined>
    <meta:user-defined meta:name="DCTERMS.W3CDTF/DCTERMS.available">2026-08-03</meta:user-defined>
    <meta:user-defined meta:name="DCTERMS.W3CDTF/OVERHEIDop.jaargang">2026</meta:user-defined>
    <meta:user-defined meta:name="OVERHEIDop.publicationIssue">368075</meta:user-defined>
    <meta:user-defined meta:name="OVERHEIDop.betreftRegeling">CVDR765269_1</meta:user-defined>
    <meta:user-defined meta:name="xs:date/OVERHEIDop.startdatum">2026-08-24</meta:user-defined>
    <meta:user-defined meta:name="OVERHEIDop.GmbID/DC.identifier">gmb-2026-368075</meta:user-defined>
    <meta:user-defined meta:name="OVERHEIDop.versieInformatie"/>
  </office:meta>
</office:document-meta>
</file>