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icknickconcert 2026 op zaterdag 19 september 2026 op het plein aan Burgemeester de Bordesplein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er een aanvraag is ontvangen voor het organiseren van een evenement:</text:p>
            <text:p text:style-name="common-al">Voor: Picknickconcert 2026</text:p>
            <text:p text:style-name="common-al">Datum: Zaterdag 19 september 2026</text:p>
            <text:p text:style-name="common-al">Tijd: 13.00 uur – 17.00 uur</text:p>
            <text:p text:style-name="common-al">Locatie: Plein op Burgemeester de Bordesplein</text:p>
            <text:p text:style-name="common-al">Activiteiten: Het picknickconcert is een jaarlijks evenement in onze wijk Oud Ambacht. We nodigen 2 bands uit om muziek te komen maken en nodigen buurtbewoners uit om met hun eigen picknickmand te komen luisteren naar de muziek. Het evenement is op het Burgemeester de Bordesplein.</text:p>
            <text:p text:style-name="common-al">Aantal bezoekers drukste moment: 50</text:p>
            <text:p text:style-name="last-al">Heeft u hier vragen over? Neem dan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806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het Picknickconcert 2026 op zaterdag 19 september 2026 op het plein aan Burgemeester de Bordesplein te Vlaardin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8064</meta:user-defined>
    <meta:user-defined meta:name="OVERHEIDop.GmbID/DC.identifier">gmb-2026-368064</meta:user-defined>
    <meta:user-defined meta:name="OVERHEIDop.versieInformatie"/>
  </office:meta>
</office:document-meta>
</file>