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Koninginneweg 34 2012GP Haarlem, 0392-2026-0125234, het renoveren van de woning, ontvangen op 29-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804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4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4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5234</meta:user-defined>
    <meta:user-defined meta:name="DCTERMS.abstract">het renoveren van de wo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Koninginneweg 34 2012GP Haarlem, 0392-2026-0125234, het renoveren van de woning, ontvangen op 29-07-2026</meta:user-defined>
    <meta:user-defined meta:name="DCTERMS.W3CDTF/DCTERMS.available">2026-07-31</meta:user-defined>
    <meta:user-defined meta:name="DCTERMS.W3CDTF/OVERHEIDop.jaargang">2026</meta:user-defined>
    <meta:user-defined meta:name="OVERHEIDop.publicationIssue">368049</meta:user-defined>
    <meta:user-defined meta:name="OVERHEIDop.GmbID/DC.identifier">gmb-2026-368049</meta:user-defined>
    <meta:user-defined meta:name="OVERHEIDop.versieInformatie"/>
  </office:meta>
</office:document-meta>
</file>