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GEBRUIKSMELDING BRANDVEILIG GEBRUIK – LAAN VAN ZUSTERS VAN JMJ 133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gebruiksmelding hebben ontvangen: </text:p>
            <text:p text:style-name="common-al">-Laan van Zusters van JMJ 133 Vught, gebruiksmelding brandveilig gebruik Kinderopvang Mowgli, Z26 – 306584</text:p>
            <text:p text:style-name="common-al"/>
            <text:p text:style-name="last-al">Deze melding is geaccepteerd op 27 juli 2026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6803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Vug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dc:language>nl</dc:language>
    <meta:user-defined meta:name="OVERHEIDop.locatietype/OVERHEIDop.gebiedsmarkering">Adres</meta:user-defined>
    <meta:user-defined meta:name="DC.title">GEMEENTE VUGHT - GEBRUIKSMELDING BRANDVEILIG GEBRUIK – LAAN VAN ZUSTERS VAN JMJ 133 VUGH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8031</meta:user-defined>
    <meta:user-defined meta:name="OVERHEIDop.GmbID/DC.identifier">gmb-2026-368031</meta:user-defined>
    <meta:user-defined meta:name="OVERHEIDop.versieInformatie"/>
  </office:meta>
</office:document-meta>
</file>