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238, Oude Hengeloseweg 36, 7622HV B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00238</text:p>
            <text:p text:style-name="common-al">De omschrijving van de zaak: omgevingsvergunning - het uitbreiden van een pand - Oude Hengeloseweg 36</text:p>
            <text:p text:style-name="common-al">De ontvangstdatum van de zaak: 3 juni 2026</text:p>
            <text:p text:style-name="common-al">De globale locatie: Oude Hengeloseweg 36, 7622HV Borne</text:p>
            <text:p text:style-name="common-al"/>
            <text:p text:style-name="common-al">
            <text:span text:style-name="nadrukvet">Activiteiten</text:span>
          </text:p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  <text:list-item text:style-override="id1-3-2-1-1-8-2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Besluitgegevens</text:span>
          </text:p>
            <text:p text:style-name="common-al">De uiterste besluitdatum: 9 september 2026</text:p>
            <text:p text:style-name="common-al">De startdatum bezwaartermijn: 29 juli 2026</text:p>
            <text:p text:style-name="last-al">De besluitstatus: Verlengen beslistermij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ne</text:p>
            </table:table-cell>
            <table:table-cell office:value-type="string" table:style-name="header.C">
              <text:p text:style-name="headerright"><text:span text:style-name="nr">Nr. 36798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8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8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ne</meta:user-defined>
    <meta:user-defined meta:name="OVERHEID.Gemeente/OVERHEID.authority">Bo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38</meta:user-defined>
    <meta:user-defined meta:name="DCTERMS.abstract">Betreft: Beschikking verlenging beslistermijn op locatie Oude Hengeloseweg 36, 7622HV Borne</meta:user-defined>
    <dc:language>nl</dc:language>
    <meta:user-defined meta:name="OVERHEIDop.locatietype/OVERHEIDop.gebiedsmarkering">Vlak</meta:user-defined>
    <meta:user-defined meta:name="DC.title">Kennisgeving termijnverlenging Z2026-00000238, Oude Hengeloseweg 36, 7622HV Born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7982</meta:user-defined>
    <meta:user-defined meta:name="OVERHEIDop.GmbID/DC.identifier">gmb-2026-367982</meta:user-defined>
    <meta:user-defined meta:name="OVERHEIDop.versieInformatie"/>
  </office:meta>
</office:document-meta>
</file>