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melding Buurtbarbecue buurtver. de Draei Surhuisterveen 15 augustus 2026 12.00-24.00 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Achtkarspelen is geen vergunning of ontheffing (meer) nodig, maar geldt wel een meldingsplicht. Deze meldingen worden geplaatst op de evenementenkalender van de gemeente Achtkarspelen.</text:p>
            <text:p text:style-name="common-al">Op <text:span text:style-name="nadrukvet">04-07-2026</text:span> is de volgende melding binnengekomen:</text:p>
            <text:p text:style-name="last-al">Buurtvereniging de Draei, voor het houden van een besloten buurtbarbecue op een grasveld bij de Zandpol in Surhuisterveen op 15 augustus 2026 van 12.00 tot 24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6797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7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7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chtkarspelen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1156</meta:user-defined>
    <meta:user-defined meta:name="DCTERMS.abstract">Buurtbarbecue buurtver. de Draei Surhuisterveen 15 augustus 2026 12.00-24.00 uur</meta:user-defined>
    <dc:language>nl</dc:language>
    <meta:user-defined meta:name="OVERHEIDop.locatietype/OVERHEIDop.gebiedsmarkering">Punt</meta:user-defined>
    <meta:user-defined meta:name="DC.title">Gemeente Achtkarspelen - melding Buurtbarbecue buurtver. de Draei Surhuisterveen 15 augustus 2026 12.00-24.00 uur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976</meta:user-defined>
    <meta:user-defined meta:name="OVERHEIDop.GmbID/DC.identifier">gmb-2026-367976</meta:user-defined>
    <meta:user-defined meta:name="OVERHEIDop.versieInformatie"/>
  </office:meta>
</office:document-meta>
</file>