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Maatwerkbesluit geluid (omgevingsplan) en lucht (Bal) - Bakboord 32, 9206BL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Bakboord 32, 9206BL Drachten, Maatwerkbesluit geluid (omgevingsplan) en lucht (Bal), Z2026-00001803, datum bekendmaking: 23 juni 2026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6797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803</meta:user-defined>
    <meta:user-defined meta:name="DCTERMS.abstract">Verlenging beslistermijn, Maatwerkbesluit geluid (omgevingsplan) en lucht (Bal), Bakboord 32, 9206BL Drachten, zaaknummer: Z2026-00001803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DC.title">Gemeente Smallingerland - kennisgeving verlenging beslistermijn omgevingsvergunning - Maatwerkbesluit geluid (omgevingsplan) en lucht (Bal) - Bakboord 32, 9206BL Dracht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975</meta:user-defined>
    <meta:user-defined meta:name="OVERHEIDop.GmbID/DC.identifier">gmb-2026-367975</meta:user-defined>
    <meta:user-defined meta:name="OVERHEIDop.versieInformatie"/>
  </office:meta>
</office:document-meta>
</file>