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kelijke omschrijving anterieure overeenkomst ‘Kruishoorn, fase 2’ in de zin van art. 16.138 van de Omgevingswet </text:p>
      <text:section text:name="regeling_id1-3-2" text:style-name="regeling">
        <text:section text:name="aanhef_id1-3-2-1" text:style-name="aanhef">
          <text:section text:name="preambule_id1-3-2-1-1" text:style-name="preambule">
            <text:p text:style-name="al">Burgemeester en Wethouders van de gemeente Lisse maken op grond van artikel 16.138 van de Omgevingswet bekend dat op 23 juli 2026 een anterieure overeenkomst is gesloten door de Gemeente Lisse met Van der Hulst Bouwprojekten B.V. (hierna: initiatiefnemer).</text:p>
            <text:p text:style-name="al"/>
            <text:p text:style-name="al">Naar aanleiding van deze overeenkomst zal de initiatiefnemer een vergunning voor een buitenplanse omgevingsplanactiviteit (BOPA) aanvragen. Publicaties daarover worden geplaatst in het Lissernieuws, het Gemeenteblad en de website van de gemeente Lisse.</text:p>
            <text:p text:style-name="al"/>
            <text:p text:style-name="al">
            <text:span text:style-name="nadrukvet">Locatie ‘Kruishoorn, fase 2’</text:span>
          </text:p>
            <text:p text:style-name="al">De initiatiefnemer is voornemens om de percelen aan de Grevelingstraat kadastraal bekend gemeente Lisse, sectie D, nummers 8314 (gedeeltelijk), 8901, 9858 (gedeeltelijk), en 9941, te ontwikkelen tot woningbouw en hierop het plan ‘Kruishoorn, fase 2’ te realiseren. Het plan bestaat uit 17 woningen, waarvan 6 betaalbare koopwoningen en 11 vrije sector koopwoningen, met bijbehorende voorzieningen van openbaar nut.</text:p>
            <text:p text:style-name="al"/>
            <text:p text:style-name="al">
            <text:span text:style-name="nadrukvet">Zakelijke beschrijving</text:span>
          </text:p>
            <text:p text:style-name="al">Een zakelijke beschrijving van de inhoud van de overeenkomst ligt van <text:span text:style-name="nadrukvet">woensdag</text:span> <text:span text:style-name="nadrukvet">5 augustus 2026 tot en met dinsdag 15 september 2026</text:span> ter inzage bij de informatiebalie in het gemeentehuis van Lisse (Heereweg 254 in Lisse). </text:p>
            <text:p text:style-name="al"/>
            <text:p text:style-name="al">De zakelijke beschrijving betreft een samenvatting op hoofdlijnen van de inhoud van de anterieure overeenkomst. Op de gesloten overeenkomst kunt u geen zienswijzen inbrengen.</text:p>
            <text:p text:style-name="al"/>
            <text:p text:style-name="al">
            <text:span text:style-name="nadrukvet">Informatie</text:span>
          </text:p>
            <text:p text:style-name="al">Voor vragen en informatie kunt u contact opnemen met Lars Westman of Renate van de Nes van het team Planvorming via 14-0252.</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6796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isse</meta:user-defined>
    <meta:user-defined meta:name="OVERHEID.Informatietype/DC.type">officiële publicatie</meta:user-defined>
    <meta:user-defined meta:name="OVERHEIDop.Rubriek/DC.type">overige overheidsinformatie</meta:user-defined>
    <meta:user-defined meta:name="OVERHEID.Gemeente/OVERHEID.authority">Lisse</meta:user-defined>
    <meta:user-defined meta:name="OVERHEID.Gemeente/DCTERMS.publisher">Liss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Zakelijke omschrijving anterieure overeenkomst ‘Kruishoorn, fase 2’ in de zin van art. 16.138 van de Omgevingswet</meta:user-defined>
    <meta:user-defined meta:name="DCTERMS.W3CDTF/DCTERMS.available">2026-08-04</meta:user-defined>
    <meta:user-defined meta:name="DCTERMS.W3CDTF/OVERHEIDop.jaargang">2026</meta:user-defined>
    <meta:user-defined meta:name="OVERHEIDop.publicationIssue">367961</meta:user-defined>
    <meta:user-defined meta:name="OVERHEIDop.GmbID/DC.identifier">gmb-2026-367961</meta:user-defined>
    <meta:user-defined meta:name="OVERHEIDop.versieInformatie"/>
  </office:meta>
</office:document-meta>
</file>