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hekwerk op het perceel Verzoeklocatie 2026072401028 Amersfoort Berg Viten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hekwerk op het perceel Verzoeklocatie 2026072401028  Amersfoort Berg Vitens </text:span>
          </text:p>
            <text:p text:style-name="common-al">De Gemeente Amersfoort heeft op 24-07-2026 een aanvraag voor een omgevingsvergunning ontvangen voor het realiseren van een hekwerk op het perceel Verzoeklocatie 2026072401028 <text:span text:style-name="nadrukvet"> Amersfoort Berg Vitens</text:span>, met kenmerk CLZ-0003898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8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795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988</meta:user-defined>
    <dc:language>nl</dc:language>
    <meta:user-defined meta:name="OVERHEIDop.locatietype/OVERHEIDop.gebiedsmarkering">Vlak</meta:user-defined>
    <meta:user-defined meta:name="DC.title">Ontvangen aanvraag omgevingsvergunning voor het realiseren van een hekwerk op het perceel Verzoeklocatie 2026072401028 Amersfoort Berg Vitens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59</meta:user-defined>
    <meta:user-defined meta:name="OVERHEIDop.GmbID/DC.identifier">gmb-2026-367959</meta:user-defined>
    <meta:user-defined meta:name="OVERHEIDop.versieInformatie"/>
  </office:meta>
</office:document-meta>
</file>