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van bestaande aanbouw, gevelkozijnen en plaatsen van carport en wijziging indeling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530 </text:p>
            <text:p text:style-name="common-al"> Omschrijving: vervangen van bestaande aanbouw, gevelkozijnen en plaatsen van carport en wijziging indeling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Poirterslaan 26 5611LB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29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53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795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5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5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530</meta:user-defined>
    <meta:user-defined meta:name="DCTERMS.abstract">vervangen van bestaande aanbouw, gevelkozijnen en plaatsen van carport en wijziging indeling woning</meta:user-defined>
    <dc:language>nl</dc:language>
    <meta:user-defined meta:name="OVERHEIDop.locatietype/OVERHEIDop.gebiedsmarkering">Punt</meta:user-defined>
    <meta:user-defined meta:name="DC.title">Besluit op aanvraag omgevingsvergunning: vervangen van bestaande aanbouw, gevelkozijnen en plaatsen van carport en wijziging indeling woning</meta:user-defined>
    <meta:user-defined meta:name="OVERHEIDop.datumEindeReactietermijn">2026-09-10</meta:user-defined>
    <meta:user-defined meta:name="OVERHEIDop.terinzageleggingBG">https://publicaties.eindhoven.nl/dossier/EHV-ZP2026-004530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52</meta:user-defined>
    <meta:user-defined meta:name="OVERHEIDop.GmbID/DC.identifier">gmb-2026-367952</meta:user-defined>
    <meta:user-defined meta:name="OVERHEIDop.versieInformatie"/>
  </office:meta>
</office:document-meta>
</file>