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eatrijsstraat 120, 2531 X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35 coniferen (stamomtrek 20 - 40 cm), staande aan de zijkant van het perceel van Beatrijsstraat 120 en herbeplanting van een heg</text:p>
            <text:p text:style-name="common-al"/>
            <text:p text:style-name="common-al">Ons kenmerk: VTH2026-6523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eatrijsstraat 120, 2531 X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8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795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5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5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232</meta:user-defined>
    <meta:user-defined meta:name="DCTERMS.abstract">het kappen van 35 coniferen (stamomtrek 20 - 40 cm), staande aan de zijkant van het perceel van Beatrijsstraat 120 en herbeplanting van een heg</meta:user-defined>
    <dc:language>nl</dc:language>
    <meta:user-defined meta:name="OVERHEIDop.locatietype/OVERHEIDop.gebiedsmarkering">Punt</meta:user-defined>
    <meta:user-defined meta:name="DC.title">Omgevingsvergunning - Aangevraagd, Beatrijsstraat 120, 2531 XE 's-Gravenhag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950</meta:user-defined>
    <meta:user-defined meta:name="OVERHEIDop.GmbID/DC.identifier">gmb-2026-367950</meta:user-defined>
    <meta:user-defined meta:name="OVERHEIDop.versieInformatie"/>
  </office:meta>
</office:document-meta>
</file>