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ces-verbaal vernietiging processen-verbaal gemeenteraadsverkiezing 2026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Op 18 maart 2026 was de verkiezing van de leden van de gemeenteraad van de gemeente</text:p>
            <text:p text:style-name="al">Opmeer.</text:p>
            <text:p text:style-name="al"/>
            <text:p text:style-name="al">Op 26 maart 2026 heeft het centraal stembureau de verkiezingsuitslag vastgesteld.</text:p>
            <text:p text:style-name="al"/>
            <text:p text:style-name="al">Op dinsdag 31 maart 2026 is tot toelating van de gekozen leden besloten door de gemeenteraad en zijn de gekozen leden op woensdag 1 april 2026 beëdigd als lid van de gemeenteraad van de gemeente Opmeer. </text:p>
            <text:p text:style-name="al"/>
            <text:p text:style-name="al">Op grond van artikel V 11a van de Kieswet vernietigt de gemeenteraad 3 maanden nadat</text:p>
            <text:p text:style-name="al">de toelating van de gekozenen is beslist de volgende stukken:</text:p>
            <text:p text:style-name="al">• proces-verbaal van het gemeentelijk stembureau en daarbij behorende corrigenda</text:p>
            <text:p text:style-name="al">(artikel P 24, eerste lid onder b en tweede lid onder e, van de Kieswet);</text:p>
            <text:p text:style-name="al">• bij DSO: processen-verbaal van de stembureaus en daarbij behorende corrigenda</text:p>
            <text:p text:style-name="al">(artikel P 24, tweede lid onder d en e, van de Kieswet).</text:p>
            <text:p text:style-name="al"/>
            <text:p text:style-name="al">De gekozen leden zijn op dinsdag 31 maart 2026 toegelaten. Dit betekent dat de hierboven</text:p>
            <text:p text:style-name="al">genoemde stukken sinds woensdag 1 juli 2026 in aanmerking komen voor vernietiging.</text:p>
            <text:p text:style-name="al"/>
            <text:p text:style-name="al">Met dit proces-verbaal verklaren de ondergetekenden dat de gemeenteraad aan de</text:p>
            <text:p text:style-name="al">wettelijke verplichtingen tot vernietiging heeft voldaan.</text:p>
            <text:p text:style-name="al"/>
            <text:p text:style-name="al">Gemeente Opmeer, 18 augustus 2026</text:p>
            <text:p text:style-name="al"/>
            <text:p text:style-name="al">H.M. Wiersema</text:p>
            <text:p text:style-name="al">Burgemeester gemeente Opmeer</text:p>
            <text:p text:style-name="al"/>
            <text:p text:style-name="al">L.F. Man</text:p>
            <text:p text:style-name="al">Projectleider verkiezingen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meer</text:p>
            </table:table-cell>
            <table:table-cell office:value-type="string" table:style-name="header.C">
              <text:p text:style-name="headerright"><text:span text:style-name="nr">Nr. 36792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2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2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Opmee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pmeer</meta:user-defined>
    <meta:user-defined meta:name="OVERHEID.Gemeente/DCTERMS.publisher">Opmeer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Proces-verbaal vernietiging processen-verbaal gemeenteraadsverkiezing 202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67921</meta:user-defined>
    <meta:user-defined meta:name="OVERHEIDop.GmbID/DC.identifier">gmb-2026-367921</meta:user-defined>
    <meta:user-defined meta:name="OVERHEIDop.versieInformatie"/>
  </office:meta>
</office:document-meta>
</file>