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– Werststeeg 45, 5258 TA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int-Michielsgestel delen mee dat zij in het kader van de Omgevingswet de volgende aanvraag voor een omgevingsvergunning hebben ontvangen:</text:p>
            <text:p text:style-name="common-al">Voor: aanvraag sleufsilo's en spoelplaats </text:p>
            <text:p text:style-name="common-al">Locatie: Werststeeg 45, 5258 TA te Berlicum	 </text:p>
            <text:p text:style-name="common-al">Zaaknummer: Z/511854</text:p>
            <text:p text:style-name="common-al">Datum ontvangen: 28-07-2026	</text:p>
            <text:p text:style-name="last-al">Op een aangevraagde omgevingsvergunning kunt u in deze fase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6791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85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 – Werststeeg 45, 5258 TA Berlicu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919</meta:user-defined>
    <meta:user-defined meta:name="OVERHEIDop.GmbID/DC.identifier">gmb-2026-367919</meta:user-defined>
    <meta:user-defined meta:name="OVERHEIDop.versieInformatie"/>
  </office:meta>
</office:document-meta>
</file>