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Nieuwendammerdijk 421 1023 BM Amsterdam</text:p>
      <text:section text:name="zakelijke-mededeling_id1-3-2" text:style-name="zakelijke-mededeling">
        <text:section text:name="zakelijke-mededeling-tekst_id1-3-2-1" text:style-name="zakelijke-mededeling-tekst">
          <text:section text:name="tekst_id1-3-2-1-1" text:style-name="tekst">
            <text:p text:style-name="common-al">Omschrijving: kappen van een gewone es</text:p>
            <text:p text:style-name="common-al">Besluit: verleend</text:p>
            <text:p text:style-name="common-al">Besluit verzonden op: 28-07-2026</text:p>
            <text:p text:style-name="common-al">Zaakadres: Nieuwendammerdijk 421 1023 BM Amsterdam</text:p>
            <text:p text:style-name="common-al">Zaaknummer: Z2026-026529</text:p>
            <text:p text:style-name="common-al">DSO-nummer: 2026061601232</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wabovergunningensdn@amsterdam.nl?Subject=Dossiernummer Z2026-026529" xlink:type="simple">wabovergunningensdn@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28-07-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7910</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910</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910</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26529</meta:user-defined>
    <meta:user-defined meta:name="DCTERMS.abstract">kappen van een gewone es</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llen van een houtopstand (kap) verleend Nieuwendammerdijk 421 1023 BM Amsterdam</meta:user-defined>
    <meta:user-defined meta:name="DCTERMS.W3CDTF/DCTERMS.available">2026-07-31</meta:user-defined>
    <meta:user-defined meta:name="DCTERMS.W3CDTF/OVERHEIDop.jaargang">2026</meta:user-defined>
    <meta:user-defined meta:name="OVERHEIDop.publicationIssue">367910</meta:user-defined>
    <meta:user-defined meta:name="OVERHEIDop.GmbID/DC.identifier">gmb-2026-367910</meta:user-defined>
    <meta:user-defined meta:name="OVERHEIDop.versieInformatie"/>
  </office:meta>
</office:document-meta>
</file>