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ces-verbaal vernietiging stembescheiden gemeenteraadsverkiezing 2026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>Op 18 maart 2026 vond de verkiezing van de leden van de gemeenteraad van de gemeente</text:p>
            <text:p text:style-name="al">Opmeer plaats. </text:p>
            <text:p text:style-name="al"/>
            <text:p text:style-name="al">Op 26 maart 2026 heeft het centraal stembureau de verkiezingsuitslag vastgesteld.</text:p>
            <text:p text:style-name="al"/>
            <text:p text:style-name="al">Op dinsdag 31 maart 2026 is tot toelating van de gekozen leden besloten door de gemeenteraad en zijn de gekozen leden op woensdag 1 april 2026 beëdigd als lid van de gemeenteraad van de gemeente Opmeer. </text:p>
            <text:p text:style-name="al"/>
            <text:p text:style-name="al">Op grond van artikel Na 37 van de Kieswet vernietigt de burgemeester 3 maanden nadat de toelating van de gekozenen is beslist de volgende stukken:</text:p>
            <text:p text:style-name="al">• geldige stempassen en volmachtbewijzen (artikel N 2, eerste lid onder a, van de Kieswet);</text:p>
            <text:p text:style-name="al">• onbruikbaar gemaakte stempassen en volmachtbewijzen (artikel N 2, eerste lid onder b,</text:p>
            <text:p text:style-name="al">van de Kieswet);</text:p>
            <text:p text:style-name="al">• onbruikbaar gemaakte stembiljetten (artikel N 2, eerste lid onder c, van de Kieswet);</text:p>
            <text:p text:style-name="al">• niet gebruikte stembiljetten (artikel N 2, eerste lid onder d, van de Kieswet);</text:p>
            <text:p text:style-name="al">• uittreksel van ongeldige stempassen (artikel N 2, eerste lid onder e, van de Kieswet);</text:p>
            <text:p text:style-name="al">• stembiljetten met een blanco stem (artikel N 9, eerste lid onder a, van de Kieswet);</text:p>
            <text:p text:style-name="al">• stembiljetten met een ongeldige stem (artikel N 9, eerste lid onder b, van de Kieswet);</text:p>
            <text:p text:style-name="al">• stembiljetten met een geldige stem (artikel N 9, derde lid, van de Kieswet);</text:p>
            <text:p text:style-name="al">• afschrift van het proces-verbaal van het gemeentelijk stembureau (artikel Na 34,</text:p>
            <text:p text:style-name="al">eerste lid, van de Kieswet);</text:p>
            <text:p text:style-name="al">• bij DSO: afschriften van de processen-verbaal van de stembureaus en eventuele daarbij</text:p>
            <text:p text:style-name="al">behorende corrigenda (artikel Na 34, eerste lid, van de Kieswet);</text:p>
            <text:p text:style-name="al">• bij CSO: processen-verbaal van de stembureaus bij een centrale stemopneming.</text:p>
            <text:p text:style-name="al">De gekozen leden zijn op dinsdag 31 maart 2026 toegelaten. Dit betekent dat de hierboven</text:p>
            <text:p text:style-name="al">genoemde stukken sinds woensdag 1 juli 2026 in aanmerking komen voor vernietiging.</text:p>
            <text:p text:style-name="al"/>
            <text:p text:style-name="al">Met dit proces-verbaal verklaren de ondergetekenden dat de burgemeester aan de</text:p>
            <text:p text:style-name="al">wettelijke verplichtingen tot vernietiging heeft voldaan.</text:p>
            <text:p text:style-name="al"/>
            <text:p text:style-name="al">Gemeente Opmeer, 18 augustus 2026</text:p>
            <text:p text:style-name="al"/>
            <text:p text:style-name="al">H.M. Wiersema</text:p>
            <text:p text:style-name="al">Burgemeester gemeente Opmeer</text:p>
            <text:p text:style-name="al"/>
            <text:p text:style-name="al">L.F. Man</text:p>
            <text:p text:style-name="al">Projectleider verkiezingen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pmeer</text:p>
            </table:table-cell>
            <table:table-cell office:value-type="string" table:style-name="header.C">
              <text:p text:style-name="headerright"><text:span text:style-name="nr">Nr. 36790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0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90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Opmee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Opmeer</meta:user-defined>
    <meta:user-defined meta:name="OVERHEID.Gemeente/DCTERMS.publisher">Opmee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OVERHEIDop.locatietype/OVERHEIDop.gebiedsmarkering">Woonplaats</meta:user-defined>
    <meta:user-defined meta:name="DC.title">Proces-verbaal vernietiging stembescheiden gemeenteraadsverkiezing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67902</meta:user-defined>
    <meta:user-defined meta:name="OVERHEIDop.GmbID/DC.identifier">gmb-2026-367902</meta:user-defined>
    <meta:user-defined meta:name="OVERHEIDop.versieInformatie"/>
  </office:meta>
</office:document-meta>
</file>