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bjectvergunning verleend voor het plaatsen van een kraan van 07-09-2026 t/m 25-09-2026 Burgemeester v Raaijstr nabij  nrs. 37, 48, 52, 54, 56 te 5437BC Beers NB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plaatsen van een kraan van 07-09-2026 t/m 25-09-2026</text:p>
              </text:list-item>
              <text:list-item text:style-override="id1-3-2-1-1-2-2">
                <text:number>•</text:number>
                <text:p text:style-name="al">Besluitdatum: 29 juli 2026</text:p>
              </text:list-item>
              <text:list-item text:style-override="id1-3-2-1-1-2-3">
                <text:number>•</text:number>
                <text:p text:style-name="al">Locatie: Burgemeester v Raaijstr nabij  nrs. 37, 48, 52, 54, 56 te 5437BC Beers NB</text:p>
              </text:list-item>
              <text:list-item text:style-override="id1-3-2-1-1-2-4">
                <text:number>•</text:number>
                <text:p text:style-name="al">Zaaknummer: Z2026-00004754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Objectvergunning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9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789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9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9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4754</meta:user-defined>
    <meta:user-defined meta:name="DCTERMS.abstract">Objectvergunning verleend voor het plaatsen van een kraan van 07-09-2026 t/m 25-09-2026 Burgemeester v Raaijstr nabij  nrs. 37, 48, 52, 54, 56 te 5437BC Beers NB </meta:user-defined>
    <dc:language>nl</dc:language>
    <meta:user-defined meta:name="OVERHEIDop.locatietype/OVERHEIDop.gebiedsmarkering">Vlak</meta:user-defined>
    <meta:user-defined meta:name="DC.title">Objectvergunning verleend voor het plaatsen van een kraan van 07-09-2026 t/m 25-09-2026 Burgemeester v Raaijstr nabij  nrs. 37, 48, 52, 54, 56 te 5437BC Beers NB</meta:user-defined>
    <meta:user-defined meta:name="OVERHEIDop.datumEindeReactietermijn">2026-09-09</meta:user-defined>
    <meta:user-defined meta:name="OVERHEIDop.terinzageleggingBG">https://jeleefomgeving.nl/inzien/826458385/469a0aa5-7f91-4b59-b451-b8864e1b8338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895</meta:user-defined>
    <meta:user-defined meta:name="OVERHEIDop.GmbID/DC.identifier">gmb-2026-367895</meta:user-defined>
    <meta:user-defined meta:name="OVERHEIDop.versieInformatie"/>
  </office:meta>
</office:document-meta>
</file>