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Stengweg 2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LG) Stengweg 2 in De Cocksdorp: zaaknummer 3796185 Het wijzigen van de situatie van de vergunde nieuwbouw van een stolpboerderij (zaak 3212771) (ontvangen op 23 jul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6789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185</meta:user-defined>
    <dc:language>nl</dc:language>
    <meta:user-defined meta:name="OVERHEIDop.locatietype/OVERHEIDop.gebiedsmarkering">Adres</meta:user-defined>
    <meta:user-defined meta:name="DC.title">Omgevingsvergunning Aangevraagd - Stengweg 2 in De Cocksdor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90</meta:user-defined>
    <meta:user-defined meta:name="OVERHEIDop.GmbID/DC.identifier">gmb-2026-367890</meta:user-defined>
    <meta:user-defined meta:name="OVERHEIDop.versieInformatie"/>
  </office:meta>
</office:document-meta>
</file>