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733497655ia8aee901-b11a-42dd-8274-d7fbdb762f3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aanleg gehandicaptenparkeerplaats op kenteken, Pieter A. van Heijningestraat</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in de Pieter A. van Heijningestraat (parkeervaknummer 121867492895)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77.84716981132075mm"><draw:image xlink:href="Pictures/Afbeelding733497655ia8aee901-b11a-42dd-8274-d7fbdb762f35.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786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6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6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Pieter A. van Heijningestraat - Pieter A. van Heijninge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Pieter A. van Heijningestraat</meta:user-defined>
    <meta:user-defined meta:name="OVERHEIDop.verkeersbordcode">E6</meta:user-defined>
    <dc:language>nl</dc:language>
    <meta:user-defined meta:name="OVERHEIDop.locatietype/OVERHEIDop.gebiedsmarkering">Punt</meta:user-defined>
    <meta:user-defined meta:name="DC.title">Amsterdam Noord, verkeersbesluit aanleg gehandicaptenparkeerplaats op kenteken, Pieter A. van Heijningestraat</meta:user-defined>
    <meta:user-defined meta:name="DCTERMS.W3CDTF/DCTERMS.available">2026-07-31</meta:user-defined>
    <meta:user-defined meta:name="DCTERMS.W3CDTF/OVERHEIDop.jaargang">2026</meta:user-defined>
    <meta:user-defined meta:name="OVERHEIDop.publicationIssue">367861</meta:user-defined>
    <meta:user-defined meta:name="OVERHEIDop.GmbID/DC.identifier">gmb-2026-367861</meta:user-defined>
    <meta:user-defined meta:name="OVERHEIDop.versieInformatie"/>
  </office:meta>
</office:document-meta>
</file>