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verbouw vrijstaande woning Oranjekanaal zz 39 te hijken, aan Oranjekanaal Z.Z. 39, 9415TJ Hijken</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6 juli 2026 voor verbouw vrijstaande woning Oranjekanaal zz 39 te hijken Oranjekanaal Z.Z. 39, 9415TJ Hijken.</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785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5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5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28</meta:user-defined>
    <meta:user-defined meta:name="DCTERMS.abstract">Betreft: Aanvraag op locatie Oranjekanaal Z.Z. 39, 9415TJ Hijken</meta:user-defined>
    <dc:language>nl</dc:language>
    <meta:user-defined meta:name="OVERHEIDop.locatietype/OVERHEIDop.gebiedsmarkering">Vlak</meta:user-defined>
    <meta:user-defined meta:name="DC.title">Aanvraag Omgevingsvergunning voor verbouw vrijstaande woning Oranjekanaal zz 39 te hijken, aan Oranjekanaal Z.Z. 39, 9415TJ Hijken</meta:user-defined>
    <meta:user-defined meta:name="DCTERMS.W3CDTF/DCTERMS.available">2026-07-31</meta:user-defined>
    <meta:user-defined meta:name="DCTERMS.W3CDTF/OVERHEIDop.jaargang">2026</meta:user-defined>
    <meta:user-defined meta:name="OVERHEIDop.publicationIssue">367858</meta:user-defined>
    <meta:user-defined meta:name="OVERHEIDop.GmbID/DC.identifier">gmb-2026-367858</meta:user-defined>
    <meta:user-defined meta:name="OVERHEIDop.versieInformatie"/>
  </office:meta>
</office:document-meta>
</file>