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Parkstraat 10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CA) Parkstraat 10 in Den Burg: zaaknummer 3794786 Het wijzigen van de brandcompartimentering aan de Parkstraat 10-12 en de Warmoesstraat 45 in Den Burg; Het wijzigen van de hoofddraagconstructie aan de parkstraat 10-12 in Den Burg; Het wijzigen van de draagconstructie in een fietsenwinkel aan de Parkstraat 14 in Den Burg (ontvangen op 20 juli 2026):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6785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5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94786</meta:user-defined>
    <dc:language>nl</dc:language>
    <meta:user-defined meta:name="OVERHEIDop.locatietype/OVERHEIDop.gebiedsmarkering">Adres</meta:user-defined>
    <meta:user-defined meta:name="DC.title">Omgevingsvergunning Aangevraagd - Parkstraat 10 in Den Burg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55</meta:user-defined>
    <meta:user-defined meta:name="OVERHEIDop.GmbID/DC.identifier">gmb-2026-367855</meta:user-defined>
    <meta:user-defined meta:name="OVERHEIDop.versieInformatie"/>
  </office:meta>
</office:document-meta>
</file>