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Exploitatievergunning - aanvraag - Henseniusplein 14, 5801BB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enseniusplein 14, 5801BB Venray</text:span>-Zoet &amp; Suiker B.V.-zaaknummer Z2026-00007705-ontvangstdatum 29 juli 2026</text:p>
            <text:p text:style-name="common-al"/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6784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4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4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enray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Rx.Mission zaak Z2026-00007705</meta:user-defined>
    <meta:user-defined meta:name="DCTERMS.abstract">Betreft : Aanvraag Exploitatievergunning - Henseniusplein 14, 5801BB Venray</meta:user-defined>
    <dc:language>nl</dc:language>
    <meta:user-defined meta:name="OVERHEIDop.locatietype/OVERHEIDop.gebiedsmarkering">Punt</meta:user-defined>
    <meta:user-defined meta:name="DC.title">APV Exploitatievergunning - aanvraag - Henseniusplein 14, 5801BB Venray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7845</meta:user-defined>
    <meta:user-defined meta:name="OVERHEIDop.GmbID/DC.identifier">gmb-2026-367845</meta:user-defined>
    <meta:user-defined meta:name="OVERHEIDop.versieInformatie"/>
  </office:meta>
</office:document-meta>
</file>