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elsberg 97-105, IJsselstraat 2-24, Roerstraat 29-33, 6 en 8 , Geulstraat 29-33 en 30-34, Lingestraat 9 en 8-12, Jekerstraat 12, Merwedestraat 1-7 en 2 en Waalstraat 2-10 en 11-21 . Aanvraag omgevingsvergunning: het verduurzamen van 50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293</text:span>
          </text:p>
            <text:p text:style-name="common-al">
            <text:span text:style-name="nadrukvet">Adres : Schelsberg 97-105, IJsselstraat 2-24, Roerstraat 29-33, 6 en 8 , Geulstraat 29-33 en 30-34, Lingestraat 9 en 8-12, Jekerstraat 12, Merwedestraat 1-7 en 2 en Waalstraat 2-10 en 11-21 </text:span>
          </text:p>
            <text:p text:style-name="common-al">
            <text:span text:style-name="nadrukvet">Activiteit : het verduurzamen van 50 woningen</text:span>
          </text:p>
            <text:p text:style-name="common-al">
            <text:span text:style-name="nadrukvet">Datum ontvangst : 20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784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4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293</meta:user-defined>
    <meta:user-defined meta:name="DCTERMS.abstract">Betreft: aanvraag op locatie Schelsberg 97-105, IJsselstraat 2-24, Roerstraat 29-33, 6 en 8 , Geulstraat 29-33 en 30-34, Lingestraat 9 en 8-12, Jekerstraat 12, Merwedestraat 1-7 en 2 en Waalstraat 2-10 en 11-21 </meta:user-defined>
    <dc:language>nl</dc:language>
    <meta:user-defined meta:name="OVERHEIDop.locatietype/OVERHEIDop.gebiedsmarkering">Vlak</meta:user-defined>
    <meta:user-defined meta:name="DC.title">Schelsberg 97-105, IJsselstraat 2-24, Roerstraat 29-33, 6 en 8 , Geulstraat 29-33 en 30-34, Lingestraat 9 en 8-12, Jekerstraat 12, Merwedestraat 1-7 en 2 en Waalstraat 2-10 en 11-21 . Aanvraag omgevingsvergunning: het verduurzamen van 50 woning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41</meta:user-defined>
    <meta:user-defined meta:name="OVERHEIDop.GmbID/DC.identifier">gmb-2026-367841</meta:user-defined>
    <meta:user-defined meta:name="OVERHEIDop.versieInformatie"/>
  </office:meta>
</office:document-meta>
</file>