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8-11-2026 Land van Horne Bike Fest, Heihuisweg perceel 4521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8-11-2026 Land van Horne Bike Fest op locatie Heihuisweg perceel 4521 Weert.</text:p>
            <text:p text:style-name="common-al">Het evenement Land van Horne Bike Fest, Heihuisweg perceel 4521 Weert, vindt plaats op <text:span text:style-name="nadrukvet">zondag 8 november 2026</text:span> van <text:span text:style-name="nadrukvet">08:30 uur</text:span> tot en met <text:span text:style-name="nadrukvet">16:00 uur</text:span>. De evenementenvergunning is geregistreerd onder zaaknummer Z2026-00001131. Het besluit is op 29 juli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6784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4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4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31</meta:user-defined>
    <meta:user-defined meta:name="DCTERMS.abstract">Betreft:  Besluit op locatie Heihuisweg perceel 4521 Weer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Toestemming voor het 8-11-2026 Land van Horne Bike Fest, Heihuisweg perceel 4521 Weer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40</meta:user-defined>
    <meta:user-defined meta:name="OVERHEIDop.GmbID/DC.identifier">gmb-2026-367840</meta:user-defined>
    <meta:user-defined meta:name="OVERHEIDop.versieInformatie"/>
  </office:meta>
</office:document-meta>
</file>