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Aalsmeerweg 41-3 1059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9-07-2026</text:p>
            <text:p text:style-name="common-al">Zaakadres: Aalsmeerweg 41-3 1059AB Amsterdam</text:p>
            <text:p text:style-name="common-al">Zaaknummer: Z2026-03358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3589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83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58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Aalsmeerweg 41-3 1059AB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39</meta:user-defined>
    <meta:user-defined meta:name="OVERHEIDop.GmbID/DC.identifier">gmb-2026-367839</meta:user-defined>
    <meta:user-defined meta:name="OVERHEIDop.versieInformatie"/>
  </office:meta>
</office:document-meta>
</file>