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Dorpsweg 14, 9922PH Westerem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9 juli 2026 een besluit genomen op de aanvraag met zaaknummer Z2026-00003518 voor het bouwkundig versterken van een woning op de locatie Dorpsweg 14, 9922PH Westeremden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78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518</meta:user-defined>
    <meta:user-defined meta:name="DCTERMS.abstract">29 juli 2026 verleend voor het bouwkundig versterken van een woning op de locatie Dorpsweg 14, 9922PH Westeremden.</meta:user-defined>
    <dc:language>nl</dc:language>
    <meta:user-defined meta:name="OVERHEIDop.locatietype/OVERHEIDop.gebiedsmarkering">Vlak</meta:user-defined>
    <meta:user-defined meta:name="DC.title">Kennisgeving besluit op aanvraag omgevingsvergunning Dorpsweg 14, 9922PH Westerem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837</meta:user-defined>
    <meta:user-defined meta:name="OVERHEIDop.GmbID/DC.identifier">gmb-2026-367837</meta:user-defined>
    <meta:user-defined meta:name="OVERHEIDop.versieInformatie"/>
  </office:meta>
</office:document-meta>
</file>