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 Kerkplein 1, 1981 BH Velsen-Zuid, Jaarmarkt Oud Velsen, op 2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envergunning </text:span>
            <text:span text:style-name="nadrukvet">Kerkplein 1, 1981 BH Velsen-Zuid, Jaarmarkt Oud Velsen, op 26 september 2026</text:span>
          </text:p>
            <text:p text:style-name="common-al">
            
          </text:p>
            <text:p text:style-name="common-al">De burgemeester van de gemeente Velsen maakt bekend dat hij de volgende aanvraag voor een evenementenvergunning heeft ontvangen op grond van de Algemene plaatselijke verordening artikel 2:5. De datum van ontvangst is tussen haakjes vermeld.</text:p>
            <text:p text:style-name="common-al"/>
            <text:p text:style-name="common-al">
            <text:span text:style-name="nadrukvet">Velsen-Zuid</text:span>
          </text:p>
            <text:p text:style-name="common-al"/>
            <text:p text:style-name="last-al">Kerkplein 1, 1981 BH Velsen-Zuid, Jaarmarkt Oud Velsen, op 26 september 2026 (03-07-2026) 0453413405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783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3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3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4534134057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diende aanvraag evenementenvergunning Kerkplein 1, 1981 BH Velsen-Zuid, Jaarmarkt Oud Velsen, op 26 september 2026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33</meta:user-defined>
    <meta:user-defined meta:name="OVERHEIDop.GmbID/DC.identifier">gmb-2026-367833</meta:user-defined>
    <meta:user-defined meta:name="OVERHEIDop.versieInformatie"/>
  </office:meta>
</office:document-meta>
</file>