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dakkapel voorzijde en zonnepanelen op voor- en zijdakvlak, Cronesteinkade 14 2313GX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1726</text:p>
            <text:p text:style-name="common-al">
            <text:span text:style-name="nadrukvet">Ingekomen:</text:span> 29-07-2026</text:p>
            <text:p text:style-name="common-al">
            <text:span text:style-name="nadrukvet">Locatie:</text:span> Cronesteinkade 14 2313GX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1726" xlink:type="simple">publicatiesomgevingsvergunningen@leiden.nl</text:a> de volgende gegevens:</text:p>
            <text:p text:style-name="common-al">-het kenmerk van de aanvraag: Z/26/402172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782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1726</meta:user-defined>
    <meta:user-defined meta:name="DCTERMS.abstract">plaatsen dakkapel voorzijde en zonnepanelen op voor- en zijdakvl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dakkapel voorzijde en zonnepanelen op voor- en zijdakvlak, Cronesteinkade 14 2313GX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928_Samenvatting 000|exb-2026-27451</meta:user-defined>
    <meta:user-defined meta:name="OVERHEIDop.publicationIssue">367820</meta:user-defined>
    <meta:user-defined meta:name="OVERHEIDop.GmbID/DC.identifier">gmb-2026-367820</meta:user-defined>
    <meta:user-defined meta:name="OVERHEIDop.versieInformatie"/>
  </office:meta>
</office:document-meta>
</file>