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BQ Monterra op 15 augustus 2026, binnentuin Monerraflat aan de Joke Smit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evenement ontvangen voor de locatie binnentuin Monerraflat aan de Joke Smitlaan. De melding is geregistreerd onder zaaknummer Z2026-00007466. De melding betreft BBQ Monterra op 15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46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78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466</meta:user-defined>
    <meta:user-defined meta:name="DCTERMS.abstract">Betreft: melding op locatie binnentuin Monerraflat aan de Joke Smitlaan</meta:user-defined>
    <dc:language>nl</dc:language>
    <meta:user-defined meta:name="OVERHEIDop.locatietype/OVERHEIDop.gebiedsmarkering">Punt</meta:user-defined>
    <meta:user-defined meta:name="DC.title">Melding BBQ Monterra op 15 augustus 2026, binnentuin Monerraflat aan de Joke Smitlaa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19</meta:user-defined>
    <meta:user-defined meta:name="OVERHEIDop.GmbID/DC.identifier">gmb-2026-367819</meta:user-defined>
    <meta:user-defined meta:name="OVERHEIDop.versieInformatie"/>
  </office:meta>
</office:document-meta>
</file>