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Tielverkeersbesluitic7e57d82-d989-4f83-bec1-720d57a9cc5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1-3-4-12-3">
      <text:list-level-style-bullet text:bullet-char="○" text:level="1">
        <style:list-level-properties text:min-label-width="10mm"/>
      </text:list-level-style-bullet>
    </text:list-style>
    <text:list-style style:name="id1-3-2-1-3-4-12-3-1">
      <text:list-level-style-bullet text:bullet-char="○" text:level="1">
        <style:list-level-properties text:min-label-width="10mm"/>
      </text:list-level-style-bullet>
    </text:list-style>
    <text:list-style style:name="id1-3-2-1-3-4-12-3-2">
      <text:list-level-style-bullet text:bullet-char="○" text:level="1">
        <style:list-level-properties text:min-label-width="10mm"/>
      </text:list-level-style-bullet>
    </text:list-style>
    <text:list-style style:name="id1-3-2-1-3-4-12-3-3">
      <text:list-level-style-bullet text:bullet-char="○" text:level="1">
        <style:list-level-properties text:min-label-width="10mm"/>
      </text:list-level-style-bullet>
    </text:list-style>
    <text:list-style style:name="id1-3-2-1-3-4-12-3-4">
      <text:list-level-style-bullet text:bullet-char="○" text:level="1">
        <style:list-level-properties text:min-label-width="10mm"/>
      </text:list-level-style-bullet>
    </text:list-style>
    <text:list-style style:name="id1-3-2-1-3-4-13">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eenrichtingsverkeer voor vrachtwagens in de Bredestraat, tussen de spoorwegovergang/Stationsweg en de Vergardeweg te Wadenoijen</text:p>
      <text:section text:name="regeling_id1-3-2" text:style-name="regeling">
        <text:section text:name="aanhef_id1-3-2-1" text:style-name="aanhef">
          <text:section text:name="context_id1-3-2-1-1" text:style-name="context">
            <text:p text:style-name="context.al">Zaaknummer: 2630960</text:p>
            <text:p text:style-name="context_bottom"/>
          </text:section>
          <text:p text:style-name="aanhef_wie">Burgemeester en wethouders van de gemeente Tiel,</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8, lid 1 onder d van de Wegenverkeerswet 1994 (hierna: WVW 1990) waarin is bepaald dat ons college de bevoegdheid heeft tot het nemen van verkeersbesluiten;</text:p>
              </text:list-item>
              <text:list-item text:style-override="id1-3-2-1-3-2-2">
                <text:number>-</text:number>
                <text:p text:style-name="al">het “Bevoegdhedenbesluit Tiel”, d.d. 4 januari 2024 waarin de bevoegdheid tot het nemen van verkeersbesluiten is onder gemandateerd aan de functionaris die hier op grond van zijn normale werkzaamheden hiermee is belast;</text:p>
              </text:list-item>
              <text:list-item text:style-override="id1-3-2-1-3-2-3">
                <text:number>-</text:number>
                <text:p text:style-name="al">de bepalingen van het Reglement Verkeersregels en Verkeerstekens 1990 (hierna: RVV 1990), het Besluit administratieve bepalingen inzake het wegverkeer (hierna: BABW), de Wegenverkeerswet 1994 (hierna: WVW 1994) en de Uitvoeringsvoorschriften BABW inzake verkeerstekens;</text:p>
              </text:list-item>
            </text:list>
            <text:p text:style-name="considerans.al">
            <text:span text:style-name="nadrukvet">Overwegende:</text:span>
          </text:p>
            <text:list text:style-name="id1-3-2-1-3-4">
              <text:list-item text:style-override="id1-3-2-1-3-4-1">
                <text:number>-</text:number>
                <text:p text:style-name="al">dat de gemeente klachten heeft ontvangen over de verkeersoverlast en schade aan woningen door vrachtverkeer op de Bredestraat te Wadenoijen;</text:p>
              </text:list-item>
              <text:list-item text:style-override="id1-3-2-1-3-4-2">
                <text:number>-</text:number>
                <text:p text:style-name="al">dat uit verkeerstellingen blijkt dat er relatief veel vrachtverkeer op de Bredestraat rijdt;</text:p>
              </text:list-item>
              <text:list-item text:style-override="id1-3-2-1-3-4-3">
                <text:number>-</text:number>
                <text:p text:style-name="al">in de afgelopen jaren met direct belanghebbenden (o.a. bewoners en bedrijven) is gesproken om tot maatregelen te komen om de overlast van het vrachtverkeer te beperken;</text:p>
              </text:list-item>
              <text:list-item text:style-override="id1-3-2-1-3-4-4">
                <text:number>-</text:number>
                <text:p text:style-name="al">dat na diverse informatiebijeenkomsten bij wijze van proef voor de duur van tenminste 6 maanden eenrichtingsverkeer voor vrachtverkeer in de rijrichting Lingedijk – Bommelweg is ingesteld (verkeersbesluit d.d. 18 december 2023, kenmerk 1254447 VB2023-22);</text:p>
              </text:list-item>
              <text:list-item text:style-override="id1-3-2-1-3-4-5">
                <text:number>-</text:number>
                <text:p text:style-name="al">dat bij verkeersbesluit d.d. 28 oktober 2025, kenmerk 1189949 VB2025-23 deze proef is beëindigd omdat het ingestelde eenrichtingsverkeer geen passende oplossing bleek voor alle partijen in de directe en nabije omgeving en niet tot een vermindering leidde van 50% van het vrachtverkeer op de Bredestraat; </text:p>
              </text:list-item>
              <text:list-item text:style-override="id1-3-2-1-3-4-6">
                <text:number>-</text:number>
                <text:p text:style-name="al">dat hierna bij verkeersbesluit d.d. 12 maart 2026, kenmerk 2449427 een voorrangsregeling is ingesteld ter hoogte van de overweg op de Bredestraat door middel van de verkeersborden F05 en F06 en op de kruising Bredestraat/Stationsweg en Bredestraat/Grasbroekstraat door middel van de verkeersborden B06 en haaientanden op het wegdek;</text:p>
              </text:list-item>
              <text:list-item text:style-override="id1-3-2-1-3-4-7">
                <text:number>-</text:number>
                <text:p text:style-name="al">dat in overleg met Prorail voor deze verkeersmaatregelen is gekozen omdat de spoorwegovergang geen ruimte biedt om tegenliggende voertuigen, zoals vrachtverkeer, elkaar te passeren;</text:p>
              </text:list-item>
              <text:list-item text:style-override="id1-3-2-1-3-4-8">
                <text:number>-</text:number>
                <text:p text:style-name="al">dat ook de kruising Bredestraat/Stationsweg erg dicht op de spoorwegovergang is gesitueerd;</text:p>
              </text:list-item>
              <text:list-item text:style-override="id1-3-2-1-3-4-9">
                <text:number>-</text:number>
                <text:p text:style-name="al">dat bij overstekend vrachtverkeer een zeer grote kans bestaat dat dit verkeer op de spoorwegovergang tot stilstand kan komen;</text:p>
              </text:list-item>
              <text:list-item text:style-override="id1-3-2-1-3-4-10">
                <text:number>-</text:number>
                <text:p text:style-name="al">dat dit wordt voorkomen door het instellen van éénrichtingsverkeer voor vrachtverkeer in de Bredestraat, tussen de spoorwegovergang/Stationsweg en de Vergardeweg, in de richting van zuid naar noord;</text:p>
              </text:list-item>
              <text:list-item text:style-override="id1-3-2-1-3-4-11">
                <text:number>-</text:number>
                <text:p text:style-name="al">dat dit een tijdelijke oplossing is totdat de nieuwe westelijke ontsluiting is gerealiseerd en het merendeel van het vrachtverkeer deze nieuwe ontsluiting zal kiezen;</text:p>
              </text:list-item>
              <text:list-item text:style-override="id1-3-2-1-3-4-12">
                <text:number>-</text:number>
                <text:p text:style-name="al">dat aan dit verkeersbesluit de volgende belangen, als bedoeld in artikel 2 van de WVW 1994 ten grondslag liggen:</text:p>
                <text:list text:style-name="id1-3-2-1-3-4-12-3">
                  <text:list-item text:style-override="id1-3-2-1-3-4-12-3-1">
                    <text:number>○</text:number>
                    <text:p text:style-name="al">het verzekeren van de veiligheid op de weg;</text:p>
                  </text:list-item>
                  <text:list-item text:style-override="id1-3-2-1-3-4-12-3-2">
                    <text:number>○</text:number>
                    <text:p text:style-name="al">het beschermen van weggebruikers en passagiers;</text:p>
                  </text:list-item>
                  <text:list-item text:style-override="id1-3-2-1-3-4-12-3-3">
                    <text:number>○</text:number>
                    <text:p text:style-name="al">het in stand houden van de weg en het waarborgen van de bruikbaarheid daarvan;</text:p>
                  </text:list-item>
                  <text:list-item text:style-override="id1-3-2-1-3-4-12-3-4">
                    <text:number>○</text:number>
                    <text:p text:style-name="al">het zoveel mogelijk waarborgen van de vrijheid van het verkeer;</text:p>
                  </text:list-item>
                </text:list>
              </text:list-item>
              <text:list-item text:style-override="id1-3-2-1-3-4-13">
                <text:number>-</text:number>
                <text:p text:style-name="al">dat de betreffende wegen zijn gelegen buiten de bebouwde kom en in eigendom, beheer en onderhoud zijn bij de gemeente Tiel; </text:p>
              </text:list-item>
            </text:list>
            <text:p text:style-name="considerans.al">
            <text:span text:style-name="nadrukvet">Overleg politie:</text:span>
          </text:p>
            <text:p text:style-name="considerans.al">dat overeenkomstig artikel 24 BABW overleg is gepleegd met de politie Oost-Nederland en een positief advies is gegev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middel van het plaatsen van verkeersborden C3 met onderbord OB11 en C2 met onderbord OB11 van Bijlage I van het RVV 1990 eenrichtingsverkeer in te stellen in de Bredestraat in Wadenoijen, tussen spoorwegovergang Stationsweg en de Vergardeweg in de richting van zuid naar noord, conform de bij dit besluit behorende situatietekening 2630960-A;</text:p>
              </text:list-item>
              <text:list-item text:style-override="id1-3-2-2-1-1-2">
                <text:number>2.</text:number>
                <text:p text:style-name="al">dit besluit treedt in werking op de dag na de bekendmaking hiervan in het digitale gemeenteblad (<text:a xlink:href="http://www.overheid.nl" xlink:type="simple"><text:span text:style-name="nadrukondlijn">www.overheid.nl</text:span></text:a>).</text:p>
              </text:list-item>
            </text:list>
            <text:p text:style-name="tekst_bottom"/>
          </text:section>
        </text:section>
        <text:section text:name="regeling-sluiting_id1-3-2-3" text:style-name="regeling-sluiting">
          <text:section text:name="gegeven_id1-3-2-3-1" text:style-name="gegeven">
            <text:p text:style-name="dagtekening">
            <text:span text:style-name="plaats"> Aldus besloten te Tiel, </text:span>
            <text:span text:style-name="datum">
              <text:span text:style-name="nadrukcur">27 juli 2026</text:span>
            </text:span>
          </text:p>
          </text:section>
          <text:section text:name="ondertekening_id1-3-2-3-2">
            <text:p><text:span text:style-name="ondertekening_naam">
            <text:span text:style-name="voornaam">
              
            </text:span>
            <text:span text:style-name="achternaam"/>
          </text:span></text:p>
            <text:p><text:span text:style-name="functie">Namens burgemeester en wethouders van de gemeente Tiel,</text:span></text:p>
          </text:section>
          <text:section text:name="ondertekening_id1-3-2-3-3">
            <text:p><text:span text:style-name="functie">P. van Ingen</text:span></text:p>
          </text:section>
          <text:section text:name="ondertekening_id1-3-2-3-4">
            <text:p><text:span text:style-name="functie">Verkeerskundig adviseur</text:span></text:p>
          </text:section>
          <text:section text:name="ondertekening_id1-3-2-3-5">
            <text:p><text:span text:style-name="functie">Afdeling Leefomgeving</text:span></text:p>
          </text:section>
          <text:section text:name="ondertekening_id1-3-2-3-6">
            <text:p><text:span text:style-name="functie">Omdat de goedkeuring van dit besluit digitaal is afgehandeld, ontbreekt een met de pen gezette handtekening.</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text:span>
        </text:p>
          <text:p text:style-name="bezwaarschrift_al">Bent u belanghebbende en het niet eens met dit (deel)besluit? Neem dan contact met ons op. Dan leggen we het besluit uit. Bent u het na onze uitleg nog steeds niet met het besluit eens? Dan kunt u bezwaar maken.</text:p>
          <text:p text:style-name="bezwaarschrift_al">
          <text:span text:style-name="nadrukcur">Hoe maakt u bezwaar</text:span>
        </text:p>
          <text:p text:style-name="bezwaarschrift_al">U maakt bezwaar met een brief. Zet in de brief:</text:p>
          <text:list text:style-name="id1-3-2-4-5">
            <text:list-item text:style-override="id1-3-2-4-5-1">
              <text:number>-</text:number>
              <text:p text:style-name="al">uw naam en adres</text:p>
            </text:list-item>
            <text:list-item text:style-override="id1-3-2-4-5-2">
              <text:number>-</text:number>
              <text:p text:style-name="al">de datum</text:p>
            </text:list-item>
            <text:list-item text:style-override="id1-3-2-4-5-3">
              <text:number>-</text:number>
              <text:p text:style-name="al">een omschrijving van het besluit waar u het niet mee eens bent</text:p>
            </text:list-item>
            <text:list-item text:style-override="id1-3-2-4-5-4">
              <text:number>-</text:number>
              <text:p text:style-name="al">waarom u het niet eens bent met het besluit</text:p>
            </text:list-item>
            <text:list-item text:style-override="id1-3-2-4-5-5">
              <text:number>-</text:number>
              <text:p text:style-name="al">uw handtekening</text:p>
            </text:list-item>
          </text:list>
          <text:p text:style-name="bezwaarschrift_al">
          <text:span text:style-name="nadrukcur">Stuur uw bezwaar naar</text:span>
        </text:p>
          <text:p text:style-name="bezwaarschrift_al">Burgemeester en wethouders gemeente Tiel</text:p>
          <text:p text:style-name="bezwaarschrift_al">T.a.v. Juridische Zaken</text:p>
          <text:p text:style-name="bezwaarschrift_al">Postbus 6325</text:p>
          <text:p text:style-name="bezwaarschrift_al">4000 HH Tiel</text:p>
          <text:p text:style-name="bezwaarschrift_al">Zes weken na de verzenddatum moet uw bezwaar bij ons binnen zijn.</text:p>
          <text:p text:style-name="bezwaarschrift_al">Ondanks uw bezwaarschrift treedt het besluit wel in werking. Als u dat tegen wilt houden en u hebt daarvoor een dringende reden, dan kunt u de rechtbank in Arnhem vragen om een voorlopige voorziening te treffen. Dat kunt u pas doen nadat u uw bezwaarschrift bij de gemeente hebt ingediend. </text:p>
          <text:p text:style-name="bezwaarschrift_al">U kunt ook digitaal een voorlopige voorziening vragen bij genoemde rechtbank via <text:a xlink:href="http://loket.rechtspraak.nl/bestuursrecht" xlink:type="simple"><text:span text:style-name="nadrukondlijn">http://loket.rechtspraak.nl/bestuursrecht</text:span></text:a>. Daarvoor moet u wel beschikken over een elektronische handtekening (DigiD). Kijk op de genoemde site voor de precieze voorwaarden. De behandeling van een verzoek door de voorzieningen- rechter is niet gratis. U betaalt namelijk griffierecht. Hoeveel de griffierechten voor particulieren en rechtspersonen bedragen kunt u nalezen op de site <text:a xlink:href="http://www.rechtspraak.nl" xlink:type="simple"><text:span text:style-name="nadrukondlijn">www.rechtspraak.nl</text:span></text:a>. Het postadres van de rechtbank is: Rechtbank Gelderland, Afdeling Bestuursrecht, Postbus 9030, 6800 EM Arnhem.</text:p>
          <text:p text:style-name="bezwaarschrift_al">Instellen eenrichtingsverkeer voor vrachtverkeer Bredestraat te Wadenoijen</text:p>
          <text:p text:style-name="bezwaarschrift_al">Tekening behorend bij verkeersbesluit 2630960-A</text:p>
          <text:p text:style-name="bezwaarschrift_al">
          <draw:frame><draw:text-box><text:section text:name="plaatje_id1-3-2-4-16-1" text:style-name="plaatje">
            <text:p text:style-name="illustratie_id1-3-2-4-16-1-1"><draw:frame draw:style-name="illustratie_id1-3-2-4-16-1-1" text:anchor-type="paragraph" svg:width="153mm" svg:height="102.38490566037736mm"><draw:image xlink:href="Pictures/Tielverkeersbesluitic7e57d82-d989-4f83-bec1-720d57a9cc57.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6781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1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1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iel</meta:user-defined>
    <meta:user-defined meta:name="OVERHEID.Gemeente/OVERHEID.authority">Tiel</meta:user-defined>
    <meta:user-defined meta:name="OVERHEID.Informatietype/DC.type">officiële publicatie</meta:user-defined>
    <meta:user-defined meta:name="OVERHEIDop.Rubriek/DC.type">verkeersbesluit of -mededeling</meta:user-defined>
    <meta:user-defined meta:name="OVERHEID.Gemeente/DCTERMS.publisher">Tie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Tiel - instellen van eenrichtingsverkeer voor vrachtwagens - in de Bredestraat, tussen de spoorwegovergang/Stationsweg en de Vergardeweg te Wadenoijen</meta:user-defined>
    <meta:user-defined meta:name="OVERHEIDvb.Wegcategorie/OVERHEIDvb.wegcategorie">Gebiedsontsluitingsweg buiten de bebouwde kom</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2630960</meta:user-defined>
    <meta:user-defined meta:name="OVERHEIDop.verkeersbordcode">C2</meta:user-defined>
    <meta:user-defined meta:name="OVERHEIDop.verkeersbordcode">C3</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voor het instellen van eenrichtingsverkeer voor vrachtwagens in de Bredestraat, tussen de spoorwegovergang/Stationsweg en de Vergardeweg te Wadenoijen</meta:user-defined>
    <meta:user-defined meta:name="DCTERMS.W3CDTF/DCTERMS.available">2026-08-03</meta:user-defined>
    <meta:user-defined meta:name="OVERHEIDop.externeBijlage">Situatietekening eenrichtingsverkeer Wadenoijen|exb-2026-27450</meta:user-defined>
    <meta:user-defined meta:name="DCTERMS.W3CDTF/OVERHEIDop.jaargang">2026</meta:user-defined>
    <meta:user-defined meta:name="OVERHEIDop.publicationIssue">367815</meta:user-defined>
    <meta:user-defined meta:name="OVERHEIDop.GmbID/DC.identifier">gmb-2026-367815</meta:user-defined>
    <meta:user-defined meta:name="OVERHEIDop.versieInformatie"/>
  </office:meta>
</office:document-meta>
</file>