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de aanvraag evenementenvergunning Schuttersfeest Schutterij Onderling Genoegen Remigiusplein te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 juli 2026 een besluit genomen op de aanvraag voor een evenementenvergunning Schuttersfeest  Schutterij Onderling Genoegen  met zaaknummer Z2026-00000901 op locatie Remigiusplein te Duiven. De evenementenvergunning is verleend. Het evemement vindt plaats op:</text:p>
            <text:p text:style-name="common-al">29 augustus 2026 van 12:00 uur tot 00:00 uur</text:p>
            <text:p text:style-name="common-al">30 augustus 2026 van 09:45 uur tot 00:00 uur</text:p>
            <text:p text:style-name="common-al">31 augustus 2026 van 08:00 uur tot 24:00 uur</text:p>
            <text:p text:style-name="common-al">01 september 2026 van 08:30 uur tot 02 september 2026 01:00 uur </text:p>
            <text:p text:style-name="common-al">
            <text:span text:style-name="nadrukvet">Inzage</text:span>
          </text:p>
            <text:p text:style-name="common-al">De stukken liggen ter inzage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gemeente Duiven, team Vergunningen, Toezicht &amp; Handhaving, postbus 6, 6920 AA te Duiven. De termijn voor het indienen van een bezwaar bedraagt 6 weken en eindigt op 9 septem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6779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9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9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901</meta:user-defined>
    <meta:user-defined meta:name="DCTERMS.abstract">Betreft: Beschikking op aanvraag op locatie Remigiusplein te Duiven</meta:user-defined>
    <dc:language>nl</dc:language>
    <meta:user-defined meta:name="OVERHEIDop.locatietype/OVERHEIDop.gebiedsmarkering">Vlak</meta:user-defined>
    <meta:user-defined meta:name="DC.title">Kennisgeving besluit op de aanvraag evenementenvergunning Schuttersfeest Schutterij Onderling Genoegen Remigiusplein te Dui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98</meta:user-defined>
    <meta:user-defined meta:name="OVERHEIDop.GmbID/DC.identifier">gmb-2026-367798</meta:user-defined>
    <meta:user-defined meta:name="OVERHEIDop.versieInformatie"/>
  </office:meta>
</office:document-meta>
</file>