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gebruiken van versterkt geluid buiten tijdens het evenement ‘Familiedag’ ter gelegenheid van de viering van ‘750 jaar Zoeterwoude’ op zondag 30 augustus 2026 op de parkeerplaats bij de Eendenkooi aan Kooikerspad 1 te Zoeterwoude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Zoeterwoude maakt bekend dat zij geluidsontheffing heeft verleend op grond van artikel 4.6 van de Algemene plaatselijke verordening 2020:</text:p>
            <text:p text:style-name="common-al">Gebruik van versterkt geluid buiten tijdens het evenement De ‘Familiedag’ ter gelegenheid van de viering van ‘750 jaar Zoeterwoude’</text:p>
            <text:p text:style-name="common-al">Locatie: de parkeerplaats bij de Eendenkooi, Kooikerspad 1 te Zoeterwoude </text:p>
            <text:p text:style-name="common-al">Datum: zondag 30 augustus 2026 van 11.50-16.00 uur</text:p>
            <text:p text:style-name="common-al">Deze ontheff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6779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9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voor het gebruiken van versterkt geluid buiten tijdens het evenement ‘Familiedag’ ter gelegenheid van de viering van ‘750 jaar Zoeterwoude’ op zondag 30 augustus 2026 op de parkeerplaats bij de Eendenkooi aan Kooikerspad 1 te Zoeterwoude</meta:user-defined>
    <meta:user-defined meta:name="DCTERMS.W3CDTF/DCTERMS.available">2026-08-03</meta:user-defined>
    <meta:user-defined meta:name="DCTERMS.W3CDTF/OVERHEIDop.jaargang">2026</meta:user-defined>
    <meta:user-defined meta:name="OVERHEIDop.publicationIssue">367797</meta:user-defined>
    <meta:user-defined meta:name="OVERHEIDop.GmbID/DC.identifier">gmb-2026-367797</meta:user-defined>
    <meta:user-defined meta:name="OVERHEIDop.versieInformatie"/>
  </office:meta>
</office:document-meta>
</file>