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Burgwal 22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1 AJ) Burgwal 22 in Den Burg: zaaknummer 3795204 Het gewijzigd uitvoeren van een eerder verleende vergunning (zaaknummer 3705215) voor het verbouwen van een woning (ontvangen op 21 juni 2026): Omgevingsplanactiviteit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6779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9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9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95204</meta:user-defined>
    <dc:language>nl</dc:language>
    <meta:user-defined meta:name="OVERHEIDop.locatietype/OVERHEIDop.gebiedsmarkering">Adres</meta:user-defined>
    <meta:user-defined meta:name="DC.title">Omgevingsvergunning Aangevraagd - Burgwal 22 in Den Burg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790</meta:user-defined>
    <meta:user-defined meta:name="OVERHEIDop.GmbID/DC.identifier">gmb-2026-367790</meta:user-defined>
    <meta:user-defined meta:name="OVERHEIDop.versieInformatie"/>
  </office:meta>
</office:document-meta>
</file>