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realiseren van een kelder op het adres Kolkstraat 14 A 1, 4714 RT Sprundel</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realiseren van een kelder op het adres Kolkstraat 14 A 1, 4714 RT Sprundel, Verzoeklocatie 2026062501297.</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10 september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zijn ingediend.</text:p>
            <text:p text:style-name="common-al">
            
          </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6778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8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8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089277</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regulier, het realiseren van een kelder op het adres Kolkstraat 14 A 1, 4714 RT Sprundel</meta:user-defined>
    <meta:user-defined meta:name="DCTERMS.W3CDTF/DCTERMS.available">2026-08-05</meta:user-defined>
    <meta:user-defined meta:name="DCTERMS.W3CDTF/OVERHEIDop.jaargang">2026</meta:user-defined>
    <meta:user-defined meta:name="OVERHEIDop.publicationIssue">367786</meta:user-defined>
    <meta:user-defined meta:name="OVERHEIDop.GmbID/DC.identifier">gmb-2026-367786</meta:user-defined>
    <meta:user-defined meta:name="OVERHEIDop.versieInformatie"/>
  </office:meta>
</office:document-meta>
</file>