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a571e7c5-6c00-43a6-bd9b-a3cdeae8b057.png" manifest:media-type="image/x-eps"/>
  <manifest:file-entry manifest:full-path="Pictures/afb1940431794iaa75621a-0d96-44df-bf44-b1c5d8c947e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7-29 Pimpernel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4933</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 augustus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Pimpernelstraat </text:span>(ter hoogte van de zijkant van Tweede Oosterparklaan 221; wegvak tussen Tweede Oosterparklaan en Rozemarijnsingel)</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a571e7c5-6c00-43a6-bd9b-a3cdeae8b057.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30mm" svg:height="203.6mm"><draw:image xlink:href="Pictures/afb1940431794iaa75621a-0d96-44df-bf44-b1c5d8c947e4.png" xlink:type="simple"/></draw:frame></text:p>
            </text:section></draw:text-box></draw:frame>
          </text:p>
            <text:p text:style-name="common-al"/>
            <text:p text:style-name="common-al"/>
            <text:p text:style-name="common-al">Utrecht, 29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1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76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6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impernelstraat (ter hoogte van de zijkant van Tweede Oosterparklaan 221; wegvak tussen tweede Oosterparklaan en Rozemarijnsing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4933</meta:user-defined>
    <meta:user-defined meta:name="OVERHEIDop.verkeersbordcode">E8c</meta:user-defined>
    <dc:language>nl</dc:language>
    <meta:user-defined meta:name="OVERHEIDop.locatietype/OVERHEIDop.gebiedsmarkering">Punt</meta:user-defined>
    <meta:user-defined meta:name="DC.title">2026-07-29 Pimpernelstraat, Leidsche Rijn, Elektrische oplaadpaal, Verkeersmaatregelen Gemeente Utrecht</meta:user-defined>
    <meta:user-defined meta:name="DCTERMS.W3CDTF/DCTERMS.available">2026-07-31</meta:user-defined>
    <meta:user-defined meta:name="DCTERMS.W3CDTF/OVERHEIDop.jaargang">2026</meta:user-defined>
    <meta:user-defined meta:name="OVERHEIDop.publicationIssue">367769</meta:user-defined>
    <meta:user-defined meta:name="OVERHEIDop.GmbID/DC.identifier">gmb-2026-367769</meta:user-defined>
    <meta:user-defined meta:name="OVERHEIDop.versieInformatie"/>
  </office:meta>
</office:document-meta>
</file>