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kappen van een Es, ivm. stormschade en daardoor verhoogd risico op takbreuk, Oosterpark 17, 1483 AM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Oosterpark 17, 1483 AM De Rijp<text:span text:style-name="nadrukvet">; </text:span>het kappen van een Es, ivm. stormschade en daardoor verhoogd risico op takbreuk</text:p>
            <text:p text:style-name="common-al">
            
          </text:p>
            <text:p text:style-name="common-al">Datum ontvangst: 28-07-2026</text:p>
            <text:p text:style-name="common-al">Zaaknummer: 00001396868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776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6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6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396868</meta:user-defined>
    <dc:language>nl</dc:language>
    <meta:user-defined meta:name="OVERHEIDop.locatietype/OVERHEIDop.gebiedsmarkering">Punt</meta:user-defined>
    <meta:user-defined meta:name="DC.title">Omgevingsvergunning aangevraagd: het kappen van een Es, ivm. stormschade en daardoor verhoogd risico op takbreuk, Oosterpark 17, 1483 AM De Rijp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60</meta:user-defined>
    <meta:user-defined meta:name="OVERHEIDop.GmbID/DC.identifier">gmb-2026-367760</meta:user-defined>
    <meta:user-defined meta:name="OVERHEIDop.versieInformatie"/>
  </office:meta>
</office:document-meta>
</file>