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het öpke Döpke op 6 september 2026 op een aangevraagde route door Gulpen-Wittem en op het evenemententerrein aan Stokhem 58 te Wijlre</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Op aangevraagde route door Gulpen-Wittem en op het evenemententerrein aan Stokhem 58, 6321 PG Wijlre</text:span> </text:p>
                  </table:table-cell>
                  <table:table-cell table:style-name="entry" table:number-rows-spanned="1" table:number-columns-spanned="1">
                    <text:p text:style-name="table_al">6 september 2026, öpke Döpke</text:p>
                  </table:table-cell>
                  <table:table-cell table:style-name="entry" table:number-rows-spanned="1" table:number-columns-spanned="1">
                    <text:p text:style-name="table_al">23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6775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5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5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Gemeente</meta:user-defined>
    <meta:user-defined meta:name="DC.title">Toestemming voor het öpke Döpke op 6 september 2026 op een aangevraagde route door Gulpen-Wittem en op het evenemententerrein aan Stokhem 58 te Wijlre</meta:user-defined>
    <meta:user-defined meta:name="DCTERMS.W3CDTF/DCTERMS.available">2026-07-31</meta:user-defined>
    <meta:user-defined meta:name="DCTERMS.W3CDTF/OVERHEIDop.jaargang">2026</meta:user-defined>
    <meta:user-defined meta:name="OVERHEIDop.publicationIssue">367758</meta:user-defined>
    <meta:user-defined meta:name="OVERHEIDop.GmbID/DC.identifier">gmb-2026-367758</meta:user-defined>
    <meta:user-defined meta:name="OVERHEIDop.versieInformatie"/>
  </office:meta>
</office:document-meta>
</file>