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Serooskerke, Serooskerkseweg    - het aanleggen van tijdelijke werk in- en uitritten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aanleggen van tijdelijke werk in- en uitrittenZaaknummer: 1722121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6775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5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5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22685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Omgevingsvergunning, Serooskerke, Serooskerkseweg    - het aanleggen van tijdelijke werk in- en uitrittenAanvraa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57</meta:user-defined>
    <meta:user-defined meta:name="OVERHEIDop.GmbID/DC.identifier">gmb-2026-367757</meta:user-defined>
    <meta:user-defined meta:name="OVERHEIDop.versieInformatie"/>
  </office:meta>
</office:document-meta>
</file>