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Gulpener Hopoogst 2026 op 13 september 2026 aan Hoeve Groenendaal en de hopvelden aan Oude Luikerweg te Reijmerstok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EVENEMENT</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Aanvraag evenementen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
                        <text:span text:style-name="nadrukvet">Hoeve Groenendaal en de hopvelden aan de Oude Luikerweg in Reijmerstok</text:span>
                      </text:span> </text:p>
                  </table:table-cell>
                  <table:table-cell table:style-name="entry" table:number-rows-spanned="1" table:number-columns-spanned="1">
                    <text:p text:style-name="table_al"> 13 september 2026, Gulpener Hopoogst 2026</text:p>
                  </table:table-cell>
                  <table:table-cell table:style-name="entry" table:number-rows-spanned="1" table:number-columns-spanned="1">
                    <text:p text:style-name="table_al">23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6774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4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4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Aanvraag vergunning voor het Gulpener Hopoogst 2026 op 13 september 2026 aan Hoeve Groenendaal en de hopvelden aan Oude Luikerweg te Reijmerstok</meta:user-defined>
    <meta:user-defined meta:name="DCTERMS.W3CDTF/DCTERMS.available">2026-07-31</meta:user-defined>
    <meta:user-defined meta:name="DCTERMS.W3CDTF/OVERHEIDop.jaargang">2026</meta:user-defined>
    <meta:user-defined meta:name="OVERHEIDop.publicationIssue">367746</meta:user-defined>
    <meta:user-defined meta:name="OVERHEIDop.GmbID/DC.identifier">gmb-2026-367746</meta:user-defined>
    <meta:user-defined meta:name="OVERHEIDop.versieInformatie"/>
  </office:meta>
</office:document-meta>
</file>