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bf15d9d8-dd17-489e-b64f-40973ca4204e.png" manifest:media-type="image/x-eps"/>
  <manifest:file-entry manifest:full-path="Pictures/afb1324924887if67b00ed-5b04-46e3-8fa5-16f93c06e47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7-29 Koriander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04969</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Korianderstraat </text:span>(ter hoogte van de zijkant van huisnummer 85; wegvak tussen  Basilicumstraat en Laurierweg)</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bf15d9d8-dd17-489e-b64f-40973ca4204e.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20mm" svg:height="162.8mm"><draw:image xlink:href="Pictures/afb1324924887if67b00ed-5b04-46e3-8fa5-16f93c06e476.png" xlink:type="simple"/></draw:frame></text:p>
            </text:section></draw:text-box></draw:frame>
          </text:p>
            <text:p text:style-name="common-al"/>
            <text:p text:style-name="common-al"/>
            <text:p text:style-name="common-al">Utrecht, 29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1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774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4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4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Korianderstraat (ter hoogte van de zijkant van huisnummer 85; wegvak tussen  Basilicumstraat en Laurier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04969</meta:user-defined>
    <meta:user-defined meta:name="OVERHEIDop.verkeersbordcode">E8c</meta:user-defined>
    <dc:language>nl</dc:language>
    <meta:user-defined meta:name="OVERHEIDop.locatietype/OVERHEIDop.gebiedsmarkering">Punt</meta:user-defined>
    <meta:user-defined meta:name="DC.title">2026-07-29 Korianderstraat, Leidsche Rijn, Elektrische oplaadpaal, Verkeersmaatregelen Gemeente Utrecht</meta:user-defined>
    <meta:user-defined meta:name="DCTERMS.W3CDTF/DCTERMS.available">2026-07-31</meta:user-defined>
    <meta:user-defined meta:name="DCTERMS.W3CDTF/OVERHEIDop.jaargang">2026</meta:user-defined>
    <meta:user-defined meta:name="OVERHEIDop.publicationIssue">367743</meta:user-defined>
    <meta:user-defined meta:name="OVERHEIDop.GmbID/DC.identifier">gmb-2026-367743</meta:user-defined>
    <meta:user-defined meta:name="OVERHEIDop.versieInformatie"/>
  </office:meta>
</office:document-meta>
</file>