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Burendag Westvaartpark op 29 september 2026 aan koolrabi 14 t/m koolrabi 24,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Burendag Westvaartpark op 29 september 2026 op de locatie koolrabi 14 t/m koolrabi 24, Hazerswoude-Rijndijk, geregistreerd onder nr. 04843949101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773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49101</meta:user-defined>
    <meta:user-defined meta:name="DCTERMS.abstract">Aanvraag evenementenvergunning voor Burendag Westvaartpark op 29 september 2026 aan koolrabi 14 t/m koolrabi 24, Hazerswoude-Rijndijk</meta:user-defined>
    <dc:language>nl</dc:language>
    <meta:user-defined meta:name="OVERHEIDop.locatietype/OVERHEIDop.gebiedsmarkering">Vlak</meta:user-defined>
    <meta:user-defined meta:name="DC.title">Aanvraag evenementenvergunning voor Burendag Westvaartpark op 29 september 2026 aan koolrabi 14 t/m koolrabi 24, Hazerswoude-Rijndij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30</meta:user-defined>
    <meta:user-defined meta:name="OVERHEIDop.GmbID/DC.identifier">gmb-2026-367730</meta:user-defined>
    <meta:user-defined meta:name="OVERHEIDop.versieInformatie"/>
  </office:meta>
</office:document-meta>
</file>