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airco buitenunit op plat dak en plaatsen Veluxraam in schuin dak, 5e Binnenvestgracht 13 2311VH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text:p>
            <text:p text:style-name="common-al">
            <text:span text:style-name="nadrukvet">Kenmerk:</text:span> Z/26/4002433</text:p>
            <text:p text:style-name="common-al">
            <text:span text:style-name="nadrukvet">Ingekomen:</text:span> 13-06-2026</text:p>
            <text:p text:style-name="common-al">
            <text:span text:style-name="nadrukvet">Datum besluit:</text:span> 28-07-2026</text:p>
            <text:p text:style-name="common-al">
            <text:span text:style-name="nadrukvet">Locatie:</text:span> 5e Binnenvestgracht 13 2311VH Leiden</text:p>
            <text:p text:style-name="common-al">
            <text:span text:style-name="nadrukvet">Projectomschrijving:</text:span> plaatsen airco buitenunit op plat dak en plaatsen Veluxraam in schuin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243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77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2433</meta:user-defined>
    <meta:user-defined meta:name="DCTERMS.abstract">plaatsen airco buitenunit op plat dak en plaatsen veluxraam in schuin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airco buitenunit op plat dak en plaatsen Veluxraam in schuin dak, 5e Binnenvestgracht 13 2311VH Leiden</meta:user-defined>
    <meta:user-defined meta:name="DCTERMS.W3CDTF/DCTERMS.available">2026-08-06</meta:user-defined>
    <meta:user-defined meta:name="DCTERMS.W3CDTF/OVERHEIDop.jaargang">2026</meta:user-defined>
    <meta:user-defined meta:name="OVERHEIDop.externeBijlage">Samenvatting 000 (2026061300227)|exb-2026-27445</meta:user-defined>
    <meta:user-defined meta:name="OVERHEIDop.publicationIssue">367728</meta:user-defined>
    <meta:user-defined meta:name="OVERHEIDop.GmbID/DC.identifier">gmb-2026-367728</meta:user-defined>
    <meta:user-defined meta:name="OVERHEIDop.versieInformatie"/>
  </office:meta>
</office:document-meta>
</file>