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en Besluit activiteiten leefomgeving (Bal) - Taylorweg 1,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en hebben ontvangen:</text:p>
            <text:p text:style-name="common-al">Voor:   Het beëindigen van alle milieubelastende activiteiten </text:p>
            <text:p text:style-name="common-al">Locatie:  Taylorweg 1, 5466 AE te Veghel</text:p>
            <text:p text:style-name="common-al">DSO-kenmerk:  2026061600955; 2026061600956</text:p>
            <text:p text:style-name="common-al">Zaaknummer:  Z/507828; Z/507829</text:p>
            <text:p text:style-name="common-al">Datum ontvangen:  16 juni 2026</text:p>
            <text:p text:style-name="common-al">Tegen deze meldingen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6772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72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7828</meta:user-defined>
    <dc:language>nl</dc:language>
    <meta:user-defined meta:name="OVERHEIDop.locatietype/OVERHEIDop.gebiedsmarkering">Adres</meta:user-defined>
    <meta:user-defined meta:name="DC.title">Gemeente Meierijstad - Meldingen Besluit activiteiten leefomgeving (Bal) - Taylorweg 1, Vegh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725</meta:user-defined>
    <meta:user-defined meta:name="OVERHEIDop.GmbID/DC.identifier">gmb-2026-367725</meta:user-defined>
    <meta:user-defined meta:name="OVERHEIDop.versieInformatie"/>
  </office:meta>
</office:document-meta>
</file>