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voor het organiseren van een bingo in De tent in het weiland naast Waver 23 te Ouderkerk aan de Amstel op 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Melding organiseren bingo</text:p>
            <text:p text:style-name="common-al">
            <text:span text:style-name="nadrukvet">Locatie:</text:span> De tent in het weiland naast Waver 23</text:p>
            <text:p text:style-name="common-al">
            <text:span text:style-name="nadrukvet">Kenmerk:</text:span> Z2026-00002051</text:p>
            <text:p text:style-name="common-al">
            <text:span text:style-name="nadrukvet">Datum activiteit:</text:span> 5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Organiseren klein kansspel</text:p>
              </text:list-item>
            </text:list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677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051</meta:user-defined>
    <meta:user-defined meta:name="DCTERMS.abstract">Melding klein kansspel in de tent in het weiland naast Waver 23</meta:user-defined>
    <dc:language>nl</dc:language>
    <meta:user-defined meta:name="OVERHEIDop.locatietype/OVERHEIDop.gebiedsmarkering">Vlak</meta:user-defined>
    <meta:user-defined meta:name="DC.title">Verklaring van geen bezwaar voor het organiseren van een bingo in De tent in het weiland naast Waver 23 te Ouderkerk aan de Amstel op 5 augustus 202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20</meta:user-defined>
    <meta:user-defined meta:name="OVERHEIDop.GmbID/DC.identifier">gmb-2026-367720</meta:user-defined>
    <meta:user-defined meta:name="OVERHEIDop.versieInformatie"/>
  </office:meta>
</office:document-meta>
</file>