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lamingstraat 35 B, 2511 B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Vlamingstraat 35B door het vervangen van 4 reclame-uitingen (2 vlaggen, 1 stoepbord en rolluik bestickering) </text:p>
            <text:p text:style-name="common-al"/>
            <text:p text:style-name="common-al">Ons kenmerk: VTH2026-6521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lamingstraat 35 B, 2511 B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770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0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0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VTH2026-65215</meta:user-defined>
    <meta:user-defined meta:name="DCTERMS.abstract">het veranderen van de gevel van het pand Vlamingstraat 35B door het vervangen van 4 reclame-uitingen (2 vlaggen, 1 stoepbord en rolluik bestickering)</meta:user-defined>
    <dc:language>nl</dc:language>
    <meta:user-defined meta:name="OVERHEIDop.locatietype/OVERHEIDop.gebiedsmarkering">Punt</meta:user-defined>
    <meta:user-defined meta:name="DC.title">Omgevingsvergunning - Aangevraagd, Vlamingstraat 35 B, 2511 BA 's-Gravenhag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00</meta:user-defined>
    <meta:user-defined meta:name="OVERHEIDop.GmbID/DC.identifier">gmb-2026-367700</meta:user-defined>
    <meta:user-defined meta:name="OVERHEIDop.versieInformatie"/>
  </office:meta>
</office:document-meta>
</file>