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het organiseren van een tentfeest tijdens kermis 11 t/m 16 september Heythuysen, Kloosterstraat 2, 6093CX Heythuy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het organiseren van een tentfeest tijdens kermis 11 t/m 16 september Heythuysen op locatie Kloosterstraat 2, 6093CX Heythuysen.</text:p>
            <text:p text:style-name="common-al">- 11 september 2026 van 19:00 uur tot 01:30 uur; </text:p>
            <text:p text:style-name="common-al">- 12 september 2026 van 13:00 uur tot 01:30 uur;</text:p>
            <text:p text:style-name="common-al">- 13 september 2026 van 13:00 uur tot 01:30 uur;</text:p>
            <text:p text:style-name="common-al">- 14 september 2026 van 10:00 uur tot 01:30 uur;</text:p>
            <text:p text:style-name="common-al">- 15 september 2026 van 15:00 uur tot 22:00 uur;</text:p>
            <text:p text:style-name="common-al">- 16 september 2026 van 15:00 uur tot 22:00 uur.</text:p>
            <text:p text:style-name="common-al">De evenementenvergunning is geregistreerd onder zaaknummer Z2026-00000979 voor de volgende activiteit(en):</text:p>
            <text:list text:style-name="id1-3-2-1-1-9">
              <text:list-item text:style-override="id1-3-2-1-1-9-1">
                <text:number>•</text:number>
                <text:p text:style-name="al">evenement</text:p>
              </text:list-item>
              <text:list-item text:style-override="id1-3-2-1-1-9-2">
                <text:number>•</text:number>
                <text:p text:style-name="al">geluidsvergunning</text:p>
              </text:list-item>
              <text:list-item text:style-override="id1-3-2-1-1-9-3">
                <text:number>•</text:number>
                <text:p text:style-name="al">ontheffing alcoholvergunning artikel 35</text:p>
              </text:list-item>
            </text:list>
            <text:p text:style-name="common-al">Het besluit is op 29 juli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6767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67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979</meta:user-defined>
    <meta:user-defined meta:name="DCTERMS.abstract">Betreft: Besluit evenementen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evenementenvergunning voor het organiseren van een tentfeest tijdens kermis 11 t/m 16 september Heythuysen, Kloosterstraat 2, 6093CX Heythuys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670</meta:user-defined>
    <meta:user-defined meta:name="OVERHEIDop.GmbID/DC.identifier">gmb-2026-367670</meta:user-defined>
    <meta:user-defined meta:name="OVERHEIDop.versieInformatie"/>
  </office:meta>
</office:document-meta>
</file>