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de weg en plaatsen telekraan in de periode van 23 tot en met 27 oktober 2026 ter hoogte van Woudmeerweg 35-37 te Heerhugowaard ten behoeve van werkzaamheden aan Woudmeerweg 39 te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  Vergunning voor het afsluiten van de weg en plaatsen telekraan ter hoogte van Woudmeerweg 35-37 te Heerhugowaard tbv werkzaamheden Woudmeerweg 39 in de periode van 23 tot en met 27 oktober 2026 (Besluit 23 juli 2026) zaaknummer 1266474.</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  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762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2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2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6474</meta:user-defined>
    <dc:language>nl</dc:language>
    <meta:user-defined meta:name="OVERHEIDop.locatietype/OVERHEIDop.gebiedsmarkering">Weg</meta:user-defined>
    <meta:user-defined meta:name="DC.title">Toestemming voor het afsluiten van de weg en plaatsen telekraan in de periode van 23 tot en met 27 oktober 2026 ter hoogte van Woudmeerweg 35-37 te Heerhugowaard ten behoeve van werkzaamheden aan Woudmeerweg 39 te Heerhugowaard</meta:user-defined>
    <meta:user-defined meta:name="DCTERMS.W3CDTF/DCTERMS.available">2026-07-31</meta:user-defined>
    <meta:user-defined meta:name="DCTERMS.W3CDTF/OVERHEIDop.jaargang">2026</meta:user-defined>
    <meta:user-defined meta:name="OVERHEIDop.publicationIssue">367627</meta:user-defined>
    <meta:user-defined meta:name="OVERHEIDop.GmbID/DC.identifier">gmb-2026-367627</meta:user-defined>
    <meta:user-defined meta:name="OVERHEIDop.versieInformatie"/>
  </office:meta>
</office:document-meta>
</file>