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●" text:level="1">
        <style:list-level-properties text:min-label-width="10mm"/>
      </text:list-level-style-bullet>
    </text:list-style>
    <text:list-style style:name="id1-3-2-1-1-3-1">
      <text:list-level-style-bullet text:bullet-char="●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Uitschrijving uit het Landelijk Register Kinderopvang (LR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Oldenzaal maakt op grond van artikel 3:12 van de Algemene Wet Bestuursrecht bekend:</text:p>
            <text:p text:style-name="common-al">Uitschrijving uit het Landelijk Register Kinderopvang (LRK):</text:p>
            <text:list text:style-name="id1-3-2-1-1-3">
              <text:list-item text:style-override="id1-3-2-1-1-3-1">
                <text:number>●</text:number>
                <text:p text:style-name="al">Stichting Humankind, locatie Buitenschoolse opvang Het Speelkasteel, Berkstraat 91, </text:p>
                <text:p text:style-name="al">7572 CA Oldenzaal, registratienummer LRK: 143256543</text:p>
                <text:p text:style-name="al">Uitschrijving per 31 juli 2026 met maximaal 10 kindplaatsen.</text:p>
              </text:list-item>
            </text:list>
            <text:p text:style-name="last-al">Dit maakt het college van burgemeester en wethouders bekend op grond van artikel 8, vierde lid van het Besluit landelijk register kinderopvang en register buitenlandse kinderopva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36762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ldenzaal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Zorg en gezond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Uitschrijving uit het Landelijk Register Kinderopvang (LRK)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7622</meta:user-defined>
    <meta:user-defined meta:name="OVERHEIDop.GmbID/DC.identifier">gmb-2026-367622</meta:user-defined>
    <meta:user-defined meta:name="OVERHEIDop.versieInformatie"/>
  </office:meta>
</office:document-meta>
</file>