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Veldstraat 5 t/m 5G, 7 t/m 7G en Kiemveld 1 t/m 8  in Den Du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09308</text:p>
            <text:p text:style-name="common-al">
            
          </text:p>
            <text:p text:style-name="common-al">Verleend en verzonden op 29-07-2026</text:p>
            <text:p text:style-name="common-al">
            
          </text:p>
            <text:p text:style-name="common-al">Veldstraat 5 t/m 5G, 7 t/m 7G en Kiemveld 1 t/m 8  in Den Dungen: het realiseren van een appartementsgebouw (2 bouwlagen) met 16 appartementen en 8 levensloopbestendige woningen (2 blokken van 4)</text:p>
            <text:p text:style-name="common-al">
            
          </text:p>
            <text:p text:style-name="common-al">Reguliere procedure voor de activiteit(en): Omgevingsplanactiviteit Bouwen en Bouwactiviteit technisch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6761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09308</meta:user-defined>
    <dc:language>nl</dc:language>
    <meta:user-defined meta:name="OVERHEIDop.locatietype/OVERHEIDop.gebiedsmarkering">Perceel</meta:user-defined>
    <meta:user-defined meta:name="DC.title">Definitief besluit reguliere omgevingsvergunning Veldstraat 5 t/m 5G, 7 t/m 7G en Kiemveld 1 t/m 8  in Den Dung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617</meta:user-defined>
    <meta:user-defined meta:name="OVERHEIDop.GmbID/DC.identifier">gmb-2026-367617</meta:user-defined>
    <meta:user-defined meta:name="OVERHEIDop.versieInformatie"/>
  </office:meta>
</office:document-meta>
</file>