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Kerkplein 1, 1561 DA Krommenie - groot onderhoud en kleurwijziging van onder meer de 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542 - groot onderhoud en kleurwijziging van onder meer de gevel - Rijksmonumentenactiviteit_herstelwerk aan kozijnen, ramen, deuren, gevels, orgel, klok, uurwerk.WIjzigen kleur gevel en andere elementen - op de locatie Kerkplein 1, 1561 DA Krommenie</text:p>
            <text:p text:style-name="common-al">Aanvraag ontvangen: 09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761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7542</meta:user-defined>
    <dc:language>nl</dc:language>
    <meta:user-defined meta:name="OVERHEIDop.locatietype/OVERHEIDop.gebiedsmarkering">Punt</meta:user-defined>
    <meta:user-defined meta:name="DC.title">Aanvraag omgevingsvergunning - Kerkplein 1, 1561 DA Krommenie - groot onderhoud en kleurwijziging van onder meer de gev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614</meta:user-defined>
    <meta:user-defined meta:name="OVERHEIDop.GmbID/DC.identifier">gmb-2026-367614</meta:user-defined>
    <meta:user-defined meta:name="OVERHEIDop.versieInformatie"/>
  </office:meta>
</office:document-meta>
</file>